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gemeente Medemblik, Benningbroek Grasland festiv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arkeerverbod</text:span>: Parkeerplaats nabij BAM kinderopvang en naast Cultureel centrum De Vang, van donderdag 10 september, 08.00 uur tot en met zondag 13 september, 22.00 uur. </text:p>
            <text:p text:style-name="common-al">
            <text:span text:style-name="nadrukvet">Bijzonderheden</text:span>: wegsleepregeling van krach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4026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Vlak</meta:user-defined>
    <meta:user-defined meta:name="DC.title">Verkeersmaatregel gemeente Medemblik, Benningbroek Grasland festiva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652</meta:user-defined>
    <meta:user-defined meta:name="OVERHEIDop.GmbID/DC.identifier">gmb-2026-402652</meta:user-defined>
    <meta:user-defined meta:name="OVERHEIDop.versieInformatie"/>
  </office:meta>
</office:document-meta>
</file>