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Archangelweg 3 1013ZZ Amsterdam, Contactweg 48 1014AN Amsterdam, Overbrakerpad 10 1014A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snoeien van vijf bomen in de openbare ruimte vanwege veiligheidsredenen</text:p>
            <text:p text:style-name="common-al">Zaakadres: Archangelweg 3 1013ZZ Amsterdam, Contactweg 48 1014AN Amsterdam, Overbrakerpad 10 1014AZ Amsterdam</text:p>
            <text:p text:style-name="common-al">Datum ontvangst: 11-08-2026</text:p>
            <text:p text:style-name="common-al">Zaaknummer: Z2026-035643</text:p>
            <text:p text:style-name="common-al">DSO-nummer: 202608110018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265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6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6-035643</meta:user-defined>
    <meta:user-defined meta:name="DCTERMS.abstract">(KAP) het snoeien van vijf bomen in de openbare ruimte vanwege veiligheidsreden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llen van een houtopstand (kap) Archangelweg 3 1013ZZ Amsterdam, Contactweg 48 1014AN Amsterdam, Overbrakerpad 10 1014AZ Amsterdam</meta:user-defined>
    <meta:user-defined meta:name="OVERHEIDop.datumEindeReactietermijn">2026-10-06</meta:user-defined>
    <meta:user-defined meta:name="OVERHEIDop.terinzageleggingBG">https://mijnpublicaties.nl/Publicatie/8ce652f5-c457-4295-295b-08defe8f7383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651</meta:user-defined>
    <meta:user-defined meta:name="OVERHEIDop.GmbID/DC.identifier">gmb-2026-402651</meta:user-defined>
    <meta:user-defined meta:name="OVERHEIDop.versieInformatie"/>
  </office:meta>
</office:document-meta>
</file>