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verkoop van een perceel grond grenzend aan de Kaasmarktschool</text:p>
      <text:section text:name="zakelijke-mededeling_id1-3-2" text:style-name="zakelijke-mededeling">
        <text:section text:name="zakelijke-mededeling-tekst_id1-3-2-1" text:style-name="zakelijke-mededeling-tekst">
          <text:section text:name="tekst_id1-3-2-1-1" text:style-name="tekst">
            <text:p text:style-name="common-al">De gemeente Leiden geeft hierbij kennis van het voornemen om, met inachtneming van een termijn van 20 dagen na dagtekening van deze publicatie, een perceel grond, grenzend aan de Kaasmarktschool te verkopen.</text:p>
            <text:p text:style-name="common-al">
            <text:span text:style-name="nadrukvet">Over het perceel</text:span>
          </text:p>
            <text:p text:style-name="common-al">Het perceel grond is gelegen aan de Koppenhinksteeg en grenst aan het perceel van de Kaasmarktschool. Het betreft een strook grond met een oppervlakte van circa 13 m2.</text:p>
            <text:p text:style-name="common-al">
            <text:span text:style-name="nadrukvet">Motivering verkoop</text:span>
          </text:p>
            <text:p text:style-name="common-al">Bij de verdere uitwerking van het ontwerp voor de uitbreiding van de Kaasmarktschool is gebleken dat extra grond nodig is aan de achterzijde (zijde tuinmuur Koppenhinksteeg). Deze uitbreiding is vanuit de interne gebouwstructuur logisch en noodzakelijk om de uitbreiding goed aan te laten sluiten op het hoofdgebouw, onder meer door een verbinding met de bestaande gangen en trappenhuis. De benodigde grond is eigendom van de gemeente en is momenteel ingericht als openbare ruimte. De uitbreiding blijft beperkt van omvang en het binnenpleintje behoudt een aangenaam formaat. </text:p>
            <text:p text:style-name="common-al">
            <text:span text:style-name="nadrukvet">Reageren </text:span>
          </text:p>
            <text:p text:style-name="common-al">Tegen de voorgenomen verkoop kunnen geen zienswijzen, bezwaren of beroep in de zin van de Algemene wet bestuursrecht worden ingediend c.q. ingesteld. Mocht u zich niet kunnen verenigen met de voorgenomen verkoop en merkt u zichzelf aan als een gekwalificeerde gegadigde partij, dan dient u binnen een termijn van 20 dagen na publicatie van deze bekendmaking een kort geding tegen de voorgenomen verkoop aanhangig te maken bij de voorzieningenrechter van de rechtbank Den Haag. Blijft een kort geding uit, dan is de gemeente vrij om (verder) gevolg te geven aan haar voornemen tot verkoop.</text:p>
            <text:p text:style-name="common-al">
            <text:span text:style-name="nadrukvet">Meer informatie </text:span>
          </text:p>
            <text:p text:style-name="last-al">Voor nadere inlichtingen kunt u zich wenden tot B. Pillen, per mail <text:a xlink:href="mailto:a.kluit@leiden.nl" xlink:type="simple"><text:span text:style-name="nadrukondlijn">b.pillen@leiden.n</text:spa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40265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5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5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eg</meta:user-defined>
    <meta:user-defined meta:name="DC.title">Bekendmaking voorgenomen verkoop van een perceel grond grenzend aan de Kaasmarktschool</meta:user-defined>
    <meta:user-defined meta:name="DCTERMS.W3CDTF/DCTERMS.available">2026-08-27</meta:user-defined>
    <meta:user-defined meta:name="DCTERMS.W3CDTF/OVERHEIDop.jaargang">2026</meta:user-defined>
    <meta:user-defined meta:name="OVERHEIDop.publicationIssue">402650</meta:user-defined>
    <meta:user-defined meta:name="OVERHEIDop.GmbID/DC.identifier">gmb-2026-402650</meta:user-defined>
    <meta:user-defined meta:name="OVERHEIDop.versieInformatie"/>
  </office:meta>
</office:document-meta>
</file>