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Bergeonstraat 16, 1851KB Heiloo, het plaatsen van drie dakkapellen in het voordakvlak van de woning, datum ontvangst 19 augustus 2026 (Z2026-000072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26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289</meta:user-defined>
    <meta:user-defined meta:name="DCTERMS.abstract">Bergeonstraat 16, 1851KB Heiloo, het plaatsen van drie dakkapellen in het voordakvlak van de woning, datum ontvangst 19 augustus 2026 (Z2026-00007289)</meta:user-defined>
    <dc:language>nl</dc:language>
    <meta:user-defined meta:name="OVERHEIDop.locatietype/OVERHEIDop.gebiedsmarkering">Vlak</meta:user-defined>
    <meta:user-defined meta:name="DC.title">Gemeente Heiloo, ontvangen aanvraag omgevingsvergunning, Bergeonstraat 16, 1851KB Heiloo, het plaatsen van drie dakkapellen in het voordakvlak van de woning, datum ontvangst 19 augustus 2026 (Z2026-00007289)</meta:user-defined>
    <meta:user-defined meta:name="DCTERMS.W3CDTF/DCTERMS.available">2026-08-26</meta:user-defined>
    <meta:user-defined meta:name="DCTERMS.W3CDTF/OVERHEIDop.jaargang">2026</meta:user-defined>
    <meta:user-defined meta:name="OVERHEIDop.publicationIssue">402647</meta:user-defined>
    <meta:user-defined meta:name="OVERHEIDop.GmbID/DC.identifier">gmb-2026-402647</meta:user-defined>
    <meta:user-defined meta:name="OVERHEIDop.versieInformatie"/>
  </office:meta>
</office:document-meta>
</file>