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maatregel gemeente Medemblik, Abbekerk, triatlo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gafsluiting</text:span>: Vekenweg (Dorpsstraat tot Druijfplaats) en Dorpsstraat (Vekenweg tot Noordzicht) op </text:p>
            <text:p text:style-name="common-al">zondag 6 september 2026 van 08.00 uur tot 15.00 uur.</text:p>
            <text:p text:style-name="common-al">
            <text:span text:style-name="nadrukvet">Parkeerverbod</text:span>: Burgemeester P. Kromplein, vanaf zaterdag 5 september 2026 18.00 uur tot zondag </text:p>
            <text:p text:style-name="common-al">6 september 2026 15.00 uur. </text:p>
            <text:p text:style-name="last-al">
            <text:span text:style-name="nadrukvet">Bijzonderheden</text:span>: geldt ook voor aanwezige parkeervakken en/of wegsleepregeling van k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40264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4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4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Verkeersmaatregel gemeente Medemblik, Abbekerk, triatlo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645</meta:user-defined>
    <meta:user-defined meta:name="OVERHEIDop.GmbID/DC.identifier">gmb-2026-402645</meta:user-defined>
    <meta:user-defined meta:name="OVERHEIDop.versieInformatie"/>
  </office:meta>
</office:document-meta>
</file>