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van een woonhuis met berging en uitrit op de locatie Dordts Buiten kavel H11 (Eerste Weierei 10 te Dordrecht) zaaknummer 90036660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richten van een woonhuis met berging en uitrit op de locatie Dordts Buiten kavel H11 (Eerste Weierei 10 te Dordrecht)</text:span>
          </text:p>
            <text:p text:style-name="common-al">De gemeente Dordrecht heeft een vergunning verleend. De gemeente geeft hiermee toestemming voor het oprichten van een woonhuis met berging en uitrit op de locatie Dordts Buiten kavel H11 (Eerste Weierei 10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Dordts Buiten kavel H11 (Eerste Weierei 10 te Dordrecht). U kunt nu reageren als u het hier niet mee eens bent.</text:p>
            <text:p text:style-name="common-al"/>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6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prichten van een woonhuis met berging en uitrit op de locatie Dordts Buiten kavel H11 (Eerste Weierei 10 te Dordrecht) zaaknummer 9003666084</meta:user-defined>
    <meta:user-defined meta:name="DCTERMS.W3CDTF/DCTERMS.available">2026-08-26</meta:user-defined>
    <meta:user-defined meta:name="DCTERMS.W3CDTF/OVERHEIDop.jaargang">2026</meta:user-defined>
    <meta:user-defined meta:name="OVERHEIDop.publicationIssue">402636</meta:user-defined>
    <meta:user-defined meta:name="OVERHEIDop.GmbID/DC.identifier">gmb-2026-402636</meta:user-defined>
    <meta:user-defined meta:name="OVERHEIDop.versieInformatie"/>
  </office:meta>
</office:document-meta>
</file>