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plaatsen van een steiger ter hoogte van Gedempte Singelgracht 18, 1441AP Purmerend van 21 september 2026 tot en met 12 oktober 2026 in verband met het uitvoeren van schilderwerkzaamhe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besloten tot het toekennen van een vergunning voor het plaatsen van een steiger ter hoogte van Gedempte Singelgracht 18, 1441AP Purmerend van 21 september 2026 tot en met 12 oktober 2026 in verband met het uitvoeren van schilderwerkzaamheden.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24 augustus 2026</text:p>
            <text:p text:style-name="common-al">Zaaknummer : Z2026-00003431</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26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31</meta:user-defined>
    <meta:user-defined meta:name="DCTERMS.abstract">Betreft: beschikking op aanvraag op locatie Gedempte Singelgracht voor nr 18, 1441AP Purmerend</meta:user-defined>
    <dc:language>nl</dc:language>
    <meta:user-defined meta:name="OVERHEIDop.locatietype/OVERHEIDop.gebiedsmarkering">Vlak</meta:user-defined>
    <meta:user-defined meta:name="DC.title">Besluit tot het toekennen van een vergunning voor het plaatsen van een steiger ter hoogte van Gedempte Singelgracht 18, 1441AP Purmerend van 21 september 2026 tot en met 12 oktober 2026 in verband met het uitvoeren van schilderwerkzaamheden</meta:user-defined>
    <meta:user-defined meta:name="OVERHEIDop.datumEindeReactietermijn">2026-10-05</meta:user-defined>
    <meta:user-defined meta:name="OVERHEIDop.terinzageleggingBG">https://jeleefomgeving.nl/inzien/001801582/b254aede-f269-4abd-97f9-d32fa67593a9</meta:user-defined>
    <meta:user-defined meta:name="DCTERMS.W3CDTF/DCTERMS.available">2026-08-26</meta:user-defined>
    <meta:user-defined meta:name="DCTERMS.W3CDTF/OVERHEIDop.jaargang">2026</meta:user-defined>
    <meta:user-defined meta:name="OVERHEIDop.publicationIssue">402627</meta:user-defined>
    <meta:user-defined meta:name="OVERHEIDop.GmbID/DC.identifier">gmb-2026-402627</meta:user-defined>
    <meta:user-defined meta:name="OVERHEIDop.versieInformatie"/>
  </office:meta>
</office:document-meta>
</file>