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gemeente Medemblik, Medemblik, Live op de Kade en Harley Harbour Day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gafsluiting/parkeerverbod</text:span>: Oosterhaven kade tussen de huisnummers 30 en 32 op zaterdag 5 </text:p>
            <text:p text:style-name="common-al">september tussen 19.00 uur en 01.00 uur. </text:p>
            <text:p text:style-name="common-al">
            <text:span text:style-name="nadrukvet">Wegafsluiting/parkeerverbod</text:span>: Oosterhaven kade tussen de huisnummer 30 t/m 57 op zondag 6 </text:p>
            <text:p text:style-name="common-al">september tussen 12.00 uur en 19.00 uur. </text:p>
            <text:p text:style-name="last-al">
            <text:span text:style-name="nadrukvet">Bijzonderheden</text:span>: geldt ook voor de aanwezige parkeervakken, wegsleepregeling van k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4026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Lijn</meta:user-defined>
    <meta:user-defined meta:name="DC.title">Verkeersmaatregel gemeente Medemblik, Medemblik, Live op de Kade en Harley Harbour Day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624</meta:user-defined>
    <meta:user-defined meta:name="OVERHEIDop.GmbID/DC.identifier">gmb-2026-402624</meta:user-defined>
    <meta:user-defined meta:name="OVERHEIDop.versieInformatie"/>
  </office:meta>
</office:document-meta>
</file>