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wijderen van een bromfiets aan Raad van Europalaan ter hoogte van huisnummer 110 te Delft</text:p>
      <text:section text:name="zakelijke-mededeling_id1-3-2" text:style-name="zakelijke-mededeling">
        <text:section text:name="zakelijke-mededeling-tekst_id1-3-2-1" text:style-name="zakelijke-mededeling-tekst">
          <text:section text:name="tekst_id1-3-2-1-1" text:style-name="tekst">
            <text:p text:style-name="last-al">Op de Raad van Europalaan in Delft, ter hoogte van huisnummer 110, staat een bromfiets aan de openbare weg geparkeerd. Het voertuig is gelabeld als weesvoertuig. Artikel 5:10, derde lid, van de APV Delft verbiedt het om een fiets of bromfiets langer dan 28 dagen onbeheerd op dezelfde locatie op de openbare weg te laten staan. Het college kan gebieden aanwijzen waarvoor een kortere stallingsduur geldt. Het voertuig is inmiddels voorzien van een waarschuwingssticker. Vóór 07-09-2026 moet aan deze overtreding een eind zijn gemaakt door de bromfiets te verwijderen van de openbare weg. Indien de bromfiets niet voor die tijd is verwijderd, dan is de gemeente dit genoodzaakt te doen. De gemaakte kosten worden verhaald op de eigenaar. Voor eventuele vragen over de kosten kunt u contact opnemen met de gemeente via telefoon 14015. De gemeente wijst erop dat de kosten oplopen als u niet tijdig contact opneemt met de gemeente. Belanghebbenden kunnen vóór 11-10-2026 een bezwaarschrift tegen het besluit indienen bij het college van B&amp;W, Postbus 78, 2600 ME Delft onder vermelding van ‘bezwaarschrif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40262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2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2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lft</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Verwijderen van een bromfiets aan Raad van Europalaan ter hoogte van huisnummer 110 te Delft</meta:user-defined>
    <meta:user-defined meta:name="DCTERMS.W3CDTF/DCTERMS.available">2026-08-27</meta:user-defined>
    <meta:user-defined meta:name="DCTERMS.W3CDTF/OVERHEIDop.jaargang">2026</meta:user-defined>
    <meta:user-defined meta:name="OVERHEIDop.publicationIssue">402621</meta:user-defined>
    <meta:user-defined meta:name="OVERHEIDop.GmbID/DC.identifier">gmb-2026-402621</meta:user-defined>
    <meta:user-defined meta:name="OVERHEIDop.versieInformatie"/>
  </office:meta>
</office:document-meta>
</file>