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uiten behandeling stelling voor het innemen/verwerken van organische afvalstoffen van dierlijke oorsprong/gemengde samenstelling aan de Gebroken Meeldijk 64 te Barendrecht</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Barendrecht maken bekend dat de volgende omgevingsvergunning buiten behandeling is gesteld voor Renes AGF Services B.V. aan de Gebroken Meeldijk 64, 2991 VD te Barendrecht.</text:p>
            <text:p text:style-name="common-al"/>
            <text:p text:style-name="common-al">Aangevraagde activiteit(en)  : Geen significante wijziging</text:p>
            <text:p text:style-name="common-al">Toelichting en uitleg over activiteit : Voor een wijziging voor het innemen/verwerken van organische afvalstoffen</text:p>
            <text:p text:style-name="common-al">  van  dierlijke oorsprong/gemengde samenstelling</text:p>
            <text:p text:style-name="common-al">Aanvraagdatum    : 25 november 2025</text:p>
            <text:p text:style-name="common-al">Besluitdatum    : 20 augustus 2026  </text:p>
            <text:p text:style-name="common-al">Bekendmaking    : 21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3 oktober 2026 tegen dit besluit bezwaar maken. Het bezwaarschrift moet uw naam en adres bevatten, duidelijk maken tegen welk besluit u bezwaar maakt en gemotiveerd, gedateerd en ondertekend zijn. Het bezwaarschrift moet worden gericht aan het College van burgemeester en wethouders van Barendrecht, Postbus 501, 2990 EA Barendrecht,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374815 en/of het verzoeknummer: 2025112501790.</text:p>
            <text:p text:style-name="common-al"/>
            <text:p text:style-name="common-al">U kunt de stukken ook digitaal inzien met betrekking tot deze procedure door op onderstaande link te klikken:</text:p>
            <text:p text:style-name="common-al">
            <text:a xlink:href="https://loket.dcmr.nl/mozard/!suite92.scherm1007?mObj=10174324" xlink:type="simple">https://loket.dcmr.nl/mozard/!suite92.scherm1007?mObj=10174324</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4026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arendrecht</meta:user-defined>
    <meta:user-defined meta:name="OVERHEIDop.Rubriek/DC.type">omgevingsvergunning</meta:user-defined>
    <meta:user-defined meta:name="OVERHEID.Informatietype/DC.type">officiële publicatie</meta:user-defined>
    <meta:user-defined meta:name="OVERHEID.Gemeente/DCTERMS.publisher">Barendrecht</meta:user-defined>
    <meta:user-defined meta:name="OVERHEID.Gemeente/OVERHEID.authority">Barendrech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374815 </meta:user-defined>
    <meta:user-defined meta:name="DCTERMS.abstract">Burgemeester en wethouders van de gemeente Barendrecht maken bekend dat de volgende omgevingsvergunning buiten behandeling is gesteld </meta:user-defined>
    <dc:language>nl</dc:language>
    <meta:user-defined meta:name="OVERHEIDop.locatietype/OVERHEIDop.gebiedsmarkering">Adres</meta:user-defined>
    <meta:user-defined meta:name="DC.title">Kennisgeving buiten behandeling stelling voor het innemen/verwerken van organische afvalstoffen van dierlijke oorsprong/gemengde samenstelling aan de Gebroken Meeldijk 64 te Barendrecht</meta:user-defined>
    <meta:user-defined meta:name="OVERHEIDop.datumEindeReactietermijn">2026-10-03</meta:user-defined>
    <meta:user-defined meta:name="OVERHEIDop.terinzageleggingBG">https://loket.dcmr.nl/mozard/!suite92.scherm1007?mObj=10174324</meta:user-defined>
    <meta:user-defined meta:name="DCTERMS.W3CDTF/DCTERMS.available">2026-08-26</meta:user-defined>
    <meta:user-defined meta:name="DCTERMS.W3CDTF/OVERHEIDop.jaargang">2026</meta:user-defined>
    <meta:user-defined meta:name="OVERHEIDop.publicationIssue">402620</meta:user-defined>
    <meta:user-defined meta:name="OVERHEIDop.GmbID/DC.identifier">gmb-2026-402620</meta:user-defined>
    <meta:user-defined meta:name="OVERHEIDop.versieInformatie"/>
  </office:meta>
</office:document-meta>
</file>