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dakkapellen aan de voor- en achterzijde van de woning op de locatie Meervalweg 126  te Landsmeer, ingekomen 23 augustus 2026, DSO nummer 2026082300053, zaaknummer ODIJ-Z-26-18733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plaatsen van dakkapellen aan de voor- en achterzijde van de woning op de locatie Meervalweg 126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8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4026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plaatsen van dakkapellen aan de voor- en achterzijde van de woning op de locatie Meervalweg 126  te Landsmeer, ingekomen 23 augustus 2026, DSO nummer 2026082300053, zaaknummer ODIJ-Z-26-187331</meta:user-defined>
    <meta:user-defined meta:name="DCTERMS.W3CDTF/DCTERMS.available">2026-08-26</meta:user-defined>
    <meta:user-defined meta:name="DCTERMS.W3CDTF/OVERHEIDop.jaargang">2026</meta:user-defined>
    <meta:user-defined meta:name="OVERHEIDop.publicationIssue">402618</meta:user-defined>
    <meta:user-defined meta:name="OVERHEIDop.GmbID/DC.identifier">gmb-2026-402618</meta:user-defined>
    <meta:user-defined meta:name="OVERHEIDop.versieInformatie"/>
  </office:meta>
</office:document-meta>
</file>