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Bavinkhof 14 1023 N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oor de voorgevel</text:p>
            <text:p text:style-name="common-al">Besluit: verleend</text:p>
            <text:p text:style-name="common-al">Besluit verzonden op: 20-08-2026</text:p>
            <text:p text:style-name="common-al">Zaakadres: Bavinkhof 14 1023 NN Amsterdam</text:p>
            <text:p text:style-name="common-al">Zaaknummer: Z2026-020651</text:p>
            <text:p text:style-name="common-al">DSO-nummer: 202605110091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wabovergunningensdn@amsterdam.nl?Subject=Dossiernummer Z2026-020651" xlink:type="simple">wabovergunningensdn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61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1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1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0651</meta:user-defined>
    <meta:user-defined meta:name="DCTERMS.abstract">wijzigen voor de voorgev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Bavinkhof 14 1023 NN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12</meta:user-defined>
    <meta:user-defined meta:name="OVERHEIDop.GmbID/DC.identifier">gmb-2026-402612</meta:user-defined>
    <meta:user-defined meta:name="OVERHEIDop.versieInformatie"/>
  </office:meta>
</office:document-meta>
</file>