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Vergunning APV - Het tijdelijk plaatsen van 16 driehoeksborden ter aankondiging van de campagne MONO Verkeersveiligheid - op diverse plaatsen in de gemeente Westerkwartier</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4 augustus 2026 een besluit genomen op de aanvraag met zaaknummer 2026190573 voor het tijdelijk plaatsen van 16 driehoeksborden ter aankondiging van de campagne MONO Verkeersveiligheid op diverse plaatsen in de gemeente Westerkwartier. De vergunning is verleend. Het besluit bestaat ui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26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0573</meta:user-defined>
    <dc:language>nl</dc:language>
    <meta:user-defined meta:name="OVERHEIDop.locatietype/OVERHEIDop.gebiedsmarkering">Punt</meta:user-defined>
    <meta:user-defined meta:name="OVERHEIDop.locatietype/OVERHEIDop.gebiedsmarkering">Punt</meta:user-defined>
    <meta:user-defined meta:name="DC.title">Besluit op aanvraag: Vergunning APV - Het tijdelijk plaatsen van 16 driehoeksborden ter aankondiging van de campagne MONO Verkeersveiligheid - op diverse plaatsen in de gemeente Westerkwartier</meta:user-defined>
    <meta:user-defined meta:name="DCTERMS.W3CDTF/DCTERMS.available">2026-08-26</meta:user-defined>
    <meta:user-defined meta:name="DCTERMS.W3CDTF/OVERHEIDop.jaargang">2026</meta:user-defined>
    <meta:user-defined meta:name="OVERHEIDop.publicationIssue">402611</meta:user-defined>
    <meta:user-defined meta:name="OVERHEIDop.GmbID/DC.identifier">gmb-2026-402611</meta:user-defined>
    <meta:user-defined meta:name="OVERHEIDop.versieInformatie"/>
  </office:meta>
</office:document-meta>
</file>