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Scheldehof 3, 5504 AC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276</text:span>. Op 24-08-2026 is het besluit naar de aanvrager verzonden.</text:p>
            <text:p text:style-name="common-al">De zaak betreft locatie Scheldehof 3, 5504 AC in Veldhoven en heeft de omschrijving "plaatsen van een dakkapel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40261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1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VHZ2026-01276</meta:user-defined>
    <meta:user-defined meta:name="DCTERMS.abstract">plaatsen van een dakkap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Scheldehof 3, 5504 AC Veldhov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10</meta:user-defined>
    <meta:user-defined meta:name="OVERHEIDop.GmbID/DC.identifier">gmb-2026-402610</meta:user-defined>
    <meta:user-defined meta:name="OVERHEIDop.versieInformatie"/>
  </office:meta>
</office:document-meta>
</file>