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een nieuw bedrijvenpark in Lekkerkerk op locatie Van Markenstraat 3 en Storkstraat 1-3 te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8-2026 heeft de gemeente een aanvraag omgevingsvergunning ontvangen voor het realiseren van een nieuw bedrijvenpark in Lekkerkerk op locatie Van Markenstraat 3 en Storkstraat 1-3 te Lekkerkerk. De aanvraag is geregistreerd onder zaaknummer 19311971933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26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71933</meta:user-defined>
    <dc:language>nl</dc:language>
    <meta:user-defined meta:name="OVERHEIDop.locatietype/OVERHEIDop.gebiedsmarkering">Vlak</meta:user-defined>
    <meta:user-defined meta:name="DC.title">Kennisgeving ontvangst aanvraag omgevingsvergunning voor het realiseren van een nieuw bedrijvenpark in Lekkerkerk op locatie Van Markenstraat 3 en Storkstraat 1-3 te Lekkerk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08</meta:user-defined>
    <meta:user-defined meta:name="OVERHEIDop.GmbID/DC.identifier">gmb-2026-402608</meta:user-defined>
    <meta:user-defined meta:name="OVERHEIDop.versieInformatie"/>
  </office:meta>
</office:document-meta>
</file>