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realiseren van een uitstrooiveld op het kerkhof van de St. Jan de Doperkerk, Driehuisplein 1, 3641BZ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realiseren van een uitstrooiveld op het kerkhof van de St. Jan de Doperkerk op locatie Driehuisplein 1, 3641BZ Mijdrecht.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
            <text:p text:style-name="common-al">De aanvraag is geregistreerd onder zaaknummer Z2026-001572.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3 juli 2026. De gemeente neemt daarover waarschijnlijk uiterlijk 17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4026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1572</meta:user-defined>
    <meta:user-defined meta:name="DCTERMS.abstract">Betreft: Aanvraag op locatie Driehuisplein 1, 3641BZ Mijdrecht</meta:user-defined>
    <dc:language>nl</dc:language>
    <meta:user-defined meta:name="OVERHEIDop.locatietype/OVERHEIDop.gebiedsmarkering">Vlak</meta:user-defined>
    <meta:user-defined meta:name="DC.title">Kennisgeving ontvangst aanvraag omgevingsvergunning voor het realiseren van een uitstrooiveld op het kerkhof van de St. Jan de Doperkerk, Driehuisplein 1, 3641BZ Mijdrecht</meta:user-defined>
    <meta:user-defined meta:name="DCTERMS.W3CDTF/DCTERMS.available">2026-08-26</meta:user-defined>
    <meta:user-defined meta:name="DCTERMS.W3CDTF/OVERHEIDop.jaargang">2026</meta:user-defined>
    <meta:user-defined meta:name="OVERHEIDop.publicationIssue">402607</meta:user-defined>
    <meta:user-defined meta:name="OVERHEIDop.GmbID/DC.identifier">gmb-2026-402607</meta:user-defined>
    <meta:user-defined meta:name="OVERHEIDop.versieInformatie"/>
  </office:meta>
</office:document-meta>
</file>