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 voor het toepassen van grond bij het plaatsen van glascontainers aan Torenstraat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lmond heeft op 19 augustus 2026 van het team Ingenieursbureau van de gemeente Helmond een melding ontvangen op grond van § 4.124 van het Besluit activiteiten leefomgeving. De melding (DSO 2026081901058) gaat over het toepassen van circa 260 m³ aanvulgrond na het plaatsen van ondergrondse glascontainers aan de Torenstraat te Helmond (locatiecode AA079403424).</text:p>
            <text:p text:style-name="common-al">Deze kennisgeving is uitsluitend bedoeld om de omgeving te informeren over de activiteit. Bezwaar maken is niet mogelijk.</text:p>
            <text:p text:style-name="last-al">Hebt u vragen over deze kennisgeving? Neem dan contact op met het Klant Contact Centrum via telefoonnummer (14) 0492. Noem hierbij het zaaknummer 07945318890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6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elmo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88906</meta:user-defined>
    <dc:language>nl</dc:language>
    <meta:user-defined meta:name="OVERHEIDop.locatietype/OVERHEIDop.gebiedsmarkering">Weg</meta:user-defined>
    <meta:user-defined meta:name="DC.title">Meldin voor het toepassen van grond bij het plaatsen van glascontainers aan Torenstraat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605</meta:user-defined>
    <meta:user-defined meta:name="OVERHEIDop.GmbID/DC.identifier">gmb-2026-402605</meta:user-defined>
    <meta:user-defined meta:name="OVERHEIDop.versieInformatie"/>
  </office:meta>
</office:document-meta>
</file>