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uitrit op de locatie De Zevenhoeven 21  te Heemskerk, ingekomen 21 augustus 2026, DSO nummer 2026082101183, zaaknummer ODIJ-Z-26-18730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realiseren van een uitrit op de locatie De Zevenhoeven 21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6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4026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uitrit op de locatie De Zevenhoeven 21  te Heemskerk, ingekomen 21 augustus 2026, DSO nummer 2026082101183, zaaknummer ODIJ-Z-26-187302</meta:user-defined>
    <meta:user-defined meta:name="DCTERMS.W3CDTF/DCTERMS.available">2026-08-26</meta:user-defined>
    <meta:user-defined meta:name="DCTERMS.W3CDTF/OVERHEIDop.jaargang">2026</meta:user-defined>
    <meta:user-defined meta:name="OVERHEIDop.publicationIssue">402604</meta:user-defined>
    <meta:user-defined meta:name="OVERHEIDop.GmbID/DC.identifier">gmb-2026-402604</meta:user-defined>
    <meta:user-defined meta:name="OVERHEIDop.versieInformatie"/>
  </office:meta>
</office:document-meta>
</file>