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mgevingsvergunning verleend voor het wijzigen van de locatie van het Groeterbord Beugen naast de A77 bij Beugen, coördinaten 192885, 4083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wijzigen van de locatie van het Groeterbord Beugen</text:p>
              </text:list-item>
              <text:list-item text:style-override="id1-3-2-1-1-2-2">
                <text:number>•</text:number>
                <text:p text:style-name="al">Besluitdatum: 24 augustus 2026</text:p>
              </text:list-item>
              <text:list-item text:style-override="id1-3-2-1-1-2-3">
                <text:number>•</text:number>
                <text:p text:style-name="al">Locatie: naast de A77 bij Beugen, coördinaten 192885, 408301</text:p>
              </text:list-item>
              <text:list-item text:style-override="id1-3-2-1-1-2-4">
                <text:number>•</text:number>
                <text:p text:style-name="al">Zaaknummer: Z2026-00004348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Dit besluit heeft betrekking op een buitenplanse omgevingsplactiviteit (BOPA).</text:p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5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last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258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8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plan-3Pas-ZM/2.75/xml/MC-DRP-OmgevingsvergunningAfhandelingplan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4348</meta:user-defined>
    <meta:user-defined meta:name="DCTERMS.abstract">Kennisgeving omgevingsvergunning verleend voor het wijzigen van de locatie van het Groeterbord Beugen naast de A77 bij Beugen, coördinaten 192885, 408301</meta:user-defined>
    <dc:language>nl</dc:language>
    <meta:user-defined meta:name="DC.title">Kennisgeving omgevingsvergunning verleend voor het wijzigen van de locatie van het Groeterbord Beugen naast de A77 bij Beugen, coördinaten 192885, 408301</meta:user-defined>
    <meta:user-defined meta:name="OVERHEIDop.datumEindeReactietermijn">2026-10-05</meta:user-defined>
    <meta:user-defined meta:name="OVERHEIDop.terinzageleggingBG">https://jeleefomgeving.nl/inzien/826458385/2e31906a-fccc-4439-8cca-44eef31f5de6</meta:user-defined>
    <meta:user-defined meta:name="OVERHEIDop.locatietype/OVERHEIDop.gebiedsmarkering">GeometrieRef</meta:user-defined>
    <meta:user-defined meta:name="DCTERMS.W3CDTF/DCTERMS.available">2026-08-26</meta:user-defined>
    <meta:user-defined meta:name="DCTERMS.W3CDTF/OVERHEIDop.jaargang">2026</meta:user-defined>
    <meta:user-defined meta:name="OVERHEIDop.externeBijlage">Afwijkvergunning|exb-2026-30172</meta:user-defined>
    <meta:user-defined meta:name="OVERHEIDop.publicationIssue">402580</meta:user-defined>
    <meta:user-defined meta:name="OVERHEIDop.GmbID/DC.identifier">gmb-2026-402580</meta:user-defined>
    <meta:user-defined meta:name="OVERHEIDop.versieInformatie"/>
  </office:meta>
</office:document-meta>
</file>