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sboom Toussaintstraat 42-H 1054A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alkons op de eerste, tweede en derde verdieping</text:p>
            <text:p text:style-name="common-al">Zaakadres: Bosboom Toussaintstraat 42-H 1054AT Amsterdam</text:p>
            <text:p text:style-name="common-al">Datum ontvangst: 15-07-2026</text:p>
            <text:p text:style-name="common-al">Zaaknummer: Z2026-031390</text:p>
            <text:p text:style-name="common-al">DSO-nummer: 20260715011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5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90</meta:user-defined>
    <meta:user-defined meta:name="DCTERMS.abstract">Wijzigen van de balkons op de eerste, tweede en d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osboom Toussaintstraat 42-H 1054AT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77</meta:user-defined>
    <meta:user-defined meta:name="OVERHEIDop.GmbID/DC.identifier">gmb-2026-402577</meta:user-defined>
    <meta:user-defined meta:name="OVERHEIDop.versieInformatie"/>
  </office:meta>
</office:document-meta>
</file>