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breiden van de woning op de locatie Deukelven 90  te Heemskerk, ingekomen 19 augustus 2026, DSO nummer 2026081901552, zaaknummer ODIJ-Z-26-18718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uitbreiden van de woning op de locatie Deukelven 90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4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40257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uitbreiden van de woning op de locatie Deukelven 90  te Heemskerk, ingekomen 19 augustus 2026, DSO nummer 2026081901552, zaaknummer ODIJ-Z-26-187187</meta:user-defined>
    <meta:user-defined meta:name="DCTERMS.W3CDTF/DCTERMS.available">2026-08-26</meta:user-defined>
    <meta:user-defined meta:name="DCTERMS.W3CDTF/OVERHEIDop.jaargang">2026</meta:user-defined>
    <meta:user-defined meta:name="OVERHEIDop.publicationIssue">402574</meta:user-defined>
    <meta:user-defined meta:name="OVERHEIDop.GmbID/DC.identifier">gmb-2026-402574</meta:user-defined>
    <meta:user-defined meta:name="OVERHEIDop.versieInformatie"/>
  </office:meta>
</office:document-meta>
</file>