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erwijderen van asbest, Kiefteweg 90, 7151NS Ei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6 augustus 2026 is een melding ontvangen waarvoor geen vergunningsplicht geldt voor de locatie Kiefteweg 90, 7151 NS Eibergen. De melding is geregistreerd onder zaaknummer Z2026-00001456. De melding betreft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gemeenteberkelland.nl of telefoonnummer 0545-2502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40257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7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7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Berkel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1456</meta:user-defined>
    <meta:user-defined meta:name="DCTERMS.abstract">Betreft: Melding op locatie Kiefteweg 90, 7151NS Eibergen</meta:user-defined>
    <dc:language>nl</dc:language>
    <meta:user-defined meta:name="OVERHEIDop.locatietype/OVERHEIDop.gebiedsmarkering">Vlak</meta:user-defined>
    <meta:user-defined meta:name="DC.title">Melding verwijderen van asbest, Kiefteweg 90, 7151NS Eiberg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571</meta:user-defined>
    <meta:user-defined meta:name="OVERHEIDop.GmbID/DC.identifier">gmb-2026-402571</meta:user-defined>
    <meta:user-defined meta:name="OVERHEIDop.versieInformatie"/>
  </office:meta>
</office:document-meta>
</file>