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3e Havenstraat 1 te IJmuiden, DSO nummer 2026082101144, zaaknummer ODIJ-Z-26-18730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namens het algemeen bestuur van Omgevingsdienst IJmond. De melding is gedaan voor de activiteit graven in bodem met een kwaliteit boven de interventiewaarde bodemkwaliteit op de locatie 3e Havenstraat 1 te IJmuiden.</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25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3e Havenstraat 1 te IJmuiden, DSO nummer 2026082101144, zaaknummer ODIJ-Z-26-187301</meta:user-defined>
    <meta:user-defined meta:name="DCTERMS.W3CDTF/DCTERMS.available">2026-08-26</meta:user-defined>
    <meta:user-defined meta:name="DCTERMS.W3CDTF/OVERHEIDop.jaargang">2026</meta:user-defined>
    <meta:user-defined meta:name="OVERHEIDop.publicationIssue">402550</meta:user-defined>
    <meta:user-defined meta:name="OVERHEIDop.GmbID/DC.identifier">gmb-2026-402550</meta:user-defined>
    <meta:user-defined meta:name="OVERHEIDop.versieInformatie"/>
  </office:meta>
</office:document-meta>
</file>