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de woning op de locatie Zaalberglaan 27  te Heemskerk, ingekomen 18 augustus 2026, DSO nummer 2026081800597, zaaknummer ODIJ-Z-26-18710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uitbreiden van de woning op de locatie Zaalberglaan 27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3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25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van de woning op de locatie Zaalberglaan 27  te Heemskerk, ingekomen 18 augustus 2026, DSO nummer 2026081800597, zaaknummer ODIJ-Z-26-187103</meta:user-defined>
    <meta:user-defined meta:name="DCTERMS.W3CDTF/DCTERMS.available">2026-08-26</meta:user-defined>
    <meta:user-defined meta:name="DCTERMS.W3CDTF/OVERHEIDop.jaargang">2026</meta:user-defined>
    <meta:user-defined meta:name="OVERHEIDop.publicationIssue">402549</meta:user-defined>
    <meta:user-defined meta:name="OVERHEIDop.GmbID/DC.identifier">gmb-2026-402549</meta:user-defined>
    <meta:user-defined meta:name="OVERHEIDop.versieInformatie"/>
  </office:meta>
</office:document-meta>
</file>