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Schermafbeelding2026-08-24112925i1b8ae496-af7d-498d-a312-f214d71e50cb.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1-1-7-1-1">
      <style:table-column-properties/>
    </style:style>
    <style:style style:family="table-column" style:parent-style-name="colspec" style:name="id1-3-2-1-1-7-1-2">
      <style:table-column-properties/>
    </style:style>
    <style:style style:family="table-column" style:parent-style-name="colspec" style:name="id1-3-2-1-1-7-1-3">
      <style:table-column-properties/>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3">
      <text:list-level-style-bullet text:bullet-char="\" text:level="1">
        <style:list-level-properties text:min-label-width="10mm"/>
      </text:list-level-style-bullet>
    </text:list-style>
    <text:list-style style:name="id1-3-2-1-1-9-4">
      <text:list-level-style-bullet text:bullet-char="\" text:level="1">
        <style:list-level-properties text:min-label-width="10mm"/>
      </text:list-level-style-bullet>
    </text:list-style>
    <text:list-style style:name="id1-3-2-1-1-9-4-3">
      <text:list-level-style-bullet text:bullet-char="•" text:level="1">
        <style:list-level-properties text:min-label-width="10mm"/>
      </text:list-level-style-bullet>
    </text:list-style>
    <text:list-style style:name="id1-3-2-1-1-9-4-3-1">
      <text:list-level-style-bullet text:bullet-char="•" text:level="1">
        <style:list-level-properties text:min-label-width="10mm"/>
      </text:list-level-style-bullet>
    </text:list-style>
    <text:list-style style:name="id1-3-2-1-1-9-4-3-2">
      <text:list-level-style-bullet text:bullet-char="•" text:level="1">
        <style:list-level-properties text:min-label-width="10mm"/>
      </text:list-level-style-bullet>
    </text:list-style>
  </office:automatic-styles>
  <office:body>
    <office:text>
      <text:p text:style-name="new_page_staatscourant"/>
      <text:p text:style-name="single-kop-titel">Bekendmaking van voornemen tot verkoop van gemeentelijk onroerend goed - nabij Tjalk 8 (1713 wx) Obdam</text:p>
      <text:section text:name="zakelijke-mededeling_id1-3-2" text:style-name="zakelijke-mededeling">
        <text:section text:name="zakelijke-mededeling-tekst_id1-3-2-1" text:style-name="zakelijke-mededeling-tekst">
          <text:section text:name="tekst_id1-3-2-1-1" text:style-name="tekst">
            <text:p text:style-name="common-al">De gemeente is voornemens een aanvullende strook grond, gelegen nabij Tjalk 8 (1713 WX) te Obdam, ter grootte van circa 13 m² te verkopen aan Liander N.V. Utrechtseweg 68 te 6812 AH Arnhem</text:p>
            <text:p text:style-name="common-al">Voor de aangrenzende strook van 24 m² is op 23 september 2025 reeds een Didam‑publicatie gedaan. Tijdens de verdere uitwerking van het project is gebleken dat voor de plaatsing van een transformatorstation een grotere oppervlakte benodigd is.</text:p>
            <text:p text:style-name="common-al">
            <text:span text:style-name="nadrukvet">Motivering</text:span>
          </text:p>
            <text:p text:style-name="common-al">De nu te verkopen extra 13 m², (kadastraal bekend onder gemeente Obdam sectie A nummer 3535), vormt één functioneel geheel met de eerder gepubliceerde strook en grenst uitsluitend aan het perceel van gemeente Koggenland. De gemeente heeft beoordeeld dat er voor deze aanvullende strook slechts één serieuze gegadigde is. Op grond van artikel 16 van de Elektriciteitswet 1998 hebben de netbeheerders in Nederland onder andere de verplichting om elektriciteitsnetten in werking te hebben, aan te leggen, te vernieuwen en uit te breiden. Liander is als netbeheerder actief binnen de gemeente Koggenland. Ter uitoefening van die wettelijke taak (het voorzien van stroomvoorziening in de omgeving) is het nodig dat de gemeente Koggenland grond verkoopt aan Liander ten behoeve van de plaatsing van een transformatorstation. Gezien de uitoefening van de wettelijke taak, wordt Liander aangemerkt als enige serieuze gegadigde en zal worden volstaan met onderhavige publicatie.</text:p>
            <text:p text:style-name="common-al">
            <text:span text:style-name="nadrukvet">Vervaltermijn en bezwaarprocedure</text:span>
          </text:p>
            <text:p text:style-name="common-al">Als u het niet eens bent met bovenstaande omdat u meent daarvoor zelf als kandidaat in aanmerking te komen, dan dient u dit uiterlijk binnen 20 kalenderdagen na publicatiedatum kenbaar te maken.</text:p>
            <text:section text:name="table_id1-3-2-1-1-7" text:style-name="table">
              <text:p text:style-name="table_top"/>
              <table:table table:style-name="tgroup">
                <table:table-column table:style-name="id1-3-2-1-1-7-1-1"/>
                <table:table-column table:style-name="id1-3-2-1-1-7-1-2"/>
                <table:table-column table:style-name="id1-3-2-1-1-7-1-3"/>
                <table:table-row table:style-name="row">
                  <table:table-cell table:style-name="entry" table:number-rows-spanned="1" table:number-columns-spanned="1"/>
                  <table:table-cell table:style-name="entry" table:number-rows-spanned="1" table:number-columns-spanned="1">
                    <text:p text:style-name="table_al">\Procesnummer</text:p>
                  </table:table-cell>
                  <table:table-cell table:style-name="entry" table:number-rows-spanned="1" table:number-columns-spanned="1">
                    <text:p text:style-name="table_al">ZK25001643</text:p>
                  </table:table-cell>
                </table:table-row>
                <table:table-row table:style-name="row">
                  <table:table-cell table:style-name="entry" table:number-rows-spanned="1" table:number-columns-spanned="1"/>
                  <table:table-cell table:style-name="entry" table:number-rows-spanned="1" table:number-columns-spanned="1">
                    <text:p text:style-name="table_al">\Projectnaam </text:p>
                  </table:table-cell>
                  <table:table-cell table:style-name="entry" table:number-rows-spanned="1" table:number-columns-spanned="1">
                    <text:p text:style-name="table_al">Nabij Tjalk 8 Obdam</text:p>
                  </table:table-cell>
                </table:table-row>
                <table:table-row table:style-name="row">
                  <table:table-cell table:style-name="entry" table:number-rows-spanned="1" table:number-columns-spanned="1"/>
                  <table:table-cell table:style-name="entry" table:number-rows-spanned="1" table:number-columns-spanned="1">
                    <text:p text:style-name="table_al">\Publicatiedatum </text:p>
                  </table:table-cell>
                  <table:table-cell table:style-name="entry" table:number-rows-spanned="1" table:number-columns-spanned="1">
                    <text:p text:style-name="table_al">24 augustus 2026</text:p>
                  </table:table-cell>
                </table:table-row>
              </table:table>
              <text:p text:style-name="table_bottom"/>
            </text:section>
            <text:p text:style-name="common-al">
            <text:span text:style-name="nadrukvet">Procedure </text:span>
          </text:p>
            <text:list text:style-name="id1-3-2-1-1-9">
              <text:list-item text:style-override="id1-3-2-1-1-9-1">
                <text:number>\</text:number>
                <text:p text:style-name="al">Uw bericht (het online formulier) moet binnen 20 dagen na publicatiedatum (reactietermijn) ontvangen zijn door de gemeente. </text:p>
              </text:list-item>
              <text:list-item text:style-override="id1-3-2-1-1-9-2">
                <text:number>\</text:number>
                <text:p text:style-name="al">De gemeente beoordeelt uw reactie binnen een termijn van 20 kalenderdagen na het sluiten van de reactietermijn. U ontvangt een e-mail met haar standpunt.</text:p>
              </text:list-item>
              <text:list-item text:style-override="id1-3-2-1-1-9-3">
                <text:number>\</text:number>
                <text:p text:style-name="al">Bent u het niet eens met het standpunt van de gemeente? Dan kunt u uiterlijk binnen een termijn van 20 kalenderdagen na verzenddatum van het standpunt van de gemeente een kort geding procedure aanhangig maken bij de bevoegde voorzieningenrechter.</text:p>
              </text:list-item>
              <text:list-item text:style-override="id1-3-2-1-1-9-4">
                <text:number>\</text:number>
                <text:p text:style-name="al">Als u dit doet bent u verplicht de gemeente Koggenland hiervan meteen in kennis te stellen. Als u dat niet doet vervalt uw recht om tegen al het voornoemde in rechte op te komen en/of daarop enige aanspraak in welke vorm of hoedanigheid dan ook te baseren, althans zijn uw rechten daarop uitgewerkt. U informeert de gemeente door:</text:p>
                <text:list text:style-name="id1-3-2-1-1-9-4-3">
                  <text:list-item text:style-override="id1-3-2-1-1-9-4-3-1">
                    <text:number>•</text:number>
                    <text:p text:style-name="al">Betekening van de dagvaarding op het adres van de gemeente (Middenhof 2, 1648 JG De Goorn)</text:p>
                  </text:list-item>
                  <text:list-item text:style-override="id1-3-2-1-1-9-4-3-2">
                    <text:number>•</text:number>
                    <text:p text:style-name="al">
                    <text:span text:style-name="nadrukvet">En</text:span> door een digitaal afschrift van de dagvaarding per e-mail te sturen naar <text:a xlink:href="mailto:juza@koggenland.nl" xlink:type="simple"><text:span text:style-name="nadrukondlijn">juza@koggenland.nl</text:span></text:a>. </text:p>
                  </text:list-item>
                </text:list>
              </text:list-item>
            </text:list>
            <text:p text:style-name="common-al">
            <text:span text:style-name="nadrukvet">Inhoudelijke vragen</text:span>
          </text:p>
            <text:p text:style-name="common-al">Hebt u inhoudelijke vragen over het project en het voornemen van de gemeente? Dan kunt u contact opnemen met Marjo Dekker, Team Openbare ruimte via Marjo.Dekker@koggenland.nl of (0229) 54 84 00.</text:p>
            <text:p text:style-name="common-al">
            <text:span text:style-name="nadrukvet">Vragen over procedure</text:span>
          </text:p>
            <text:p text:style-name="common-al">Hebt u vragen over de procedure van bezwaar maken? Dan kunt u contact opnemen met het team Juridische Zaken via <text:a xlink:href="mailto:juza@koggenland.nl" xlink:type="simple"><text:span text:style-name="nadrukondlijn">juza@koggenland.nl</text:span></text:a> of (0229) 54 84 00.</text:p>
            <text:p text:style-name="common-al">
            <text:span text:style-name="nadrukvet">Meer informatie over kort geding</text:span>
          </text:p>
            <text:p text:style-name="common-al">Meer informatie over een kort geding procedure vindt u op de website van <text:a xlink:href="https://www.rechtspraak.nl/" xlink:type="simple"><text:span text:style-name="nadrukondlijn">Rechtspraak.nl</text:span></text:a>. </text:p>
            <text:p text:style-name="common-al">
            <text:span text:style-name="nadrukvet">Didam-arrest en verplichting gemeente tot publiceren</text:span>
          </text:p>
            <text:p text:style-name="common-al">Soms verkoopt of verhuurt gemeente Koggenland grond of gebouwen. Wij zijn verplicht om zulke plannen bekend te maken, zodat geïnteresseerde partijen kunnen reageren. Het beleid van gemeente Koggenland vindt u op <text:a xlink:href="http://lokaleregelgeving.overheid.nl" xlink:type="simple"><text:span text:style-name="nadrukondlijn">lokaleregelgeving.overheid.nl</text:span></text:a>. </text:p>
            <text:p text:style-name="common-al">Nabij Tjalk 8, 1713 WX Obdam (totaal over te dragen strook grond)</text:p>
            <text:p text:style-name="common-al">
            <draw:frame><draw:text-box><text:section text:name="plaatje_id1-3-2-1-1-19-1" text:style-name="plaatje">
              <text:p text:style-name="illustratie_id1-3-2-1-1-19-1-1"><draw:frame draw:style-name="illustratie_id1-3-2-1-1-19-1-1" text:anchor-type="paragraph" svg:width="150mm" svg:height="105.8mm"><draw:image xlink:href="Pictures/Schermafbeelding2026-08-24112925i1b8ae496-af7d-498d-a312-f214d71e50cb.jpg" xlink:type="simple"/></draw:frame></text:p>
            </text:section></draw:text-box></draw:frame>
          </text:p>
            <text:p text:style-name="last-al">Aan deze afbeelding kunnen geen rechten worden ontleen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1-1-19-1-1" style:parent-style-name="Standard">
      <style:paragraph-properties style:line-spacing="0mm" style:text-autospace="none" ofo:line-height="0.001cm"/>
    </style:style>
    <style:style style:family="graphic" style:name="illustratie_id1-3-2-1-1-19-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oggenland</text:p>
            </table:table-cell>
            <table:table-cell office:value-type="string" table:style-name="header.C">
              <text:p text:style-name="headerright"><text:span text:style-name="nr">Nr. 402540</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540</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540</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oorlichting-Web-ZM/4.8/xml/MC-DRP-Voorlichting-Web-ZM.xml</meta:user-defined>
    <meta:user-defined meta:name="OVERHEID.Gemeente/DC.creator">Koggenland</meta:user-defined>
    <meta:user-defined meta:name="OVERHEID.Informatietype/DC.type">officiële publicatie</meta:user-defined>
    <meta:user-defined meta:name="OVERHEID.Gemeente/DCTERMS.publisher">Koggenland</meta:user-defined>
    <meta:user-defined meta:name="OVERHEID.Gemeente/OVERHEID.authority">Koggenland</meta:user-defined>
    <meta:user-defined meta:name="OVERHEID.TaxonomieBeleidsagendaDecentraal/OVERHEID.category">Ruimte en infrastructuur | Organisatie en beleid</meta:user-defined>
    <meta:user-defined meta:name="OVERHEIDop.Rubriek/DC.type">andere voorlichtingsinformatie</meta:user-defined>
    <dc:language>nl</dc:language>
    <meta:user-defined meta:name="OVERHEIDop.locatietype/OVERHEIDop.gebiedsmarkering">Adres</meta:user-defined>
    <meta:user-defined meta:name="OVERHEIDop.locatietype/OVERHEIDop.gebiedsmarkering">Perceel</meta:user-defined>
    <meta:user-defined meta:name="DC.title">Bekendmaking van voornemen tot verkoop van gemeentelijk onroerend goed - nabij Tjalk 8 (1713 wx) Obdam</meta:user-defined>
    <meta:user-defined meta:name="DCTERMS.W3CDTF/DCTERMS.available">2026-08-28</meta:user-defined>
    <meta:user-defined meta:name="DCTERMS.W3CDTF/OVERHEIDop.jaargang">2026</meta:user-defined>
    <meta:user-defined meta:name="OVERHEIDop.publicationIssue">402540</meta:user-defined>
    <meta:user-defined meta:name="OVERHEIDop.GmbID/DC.identifier">gmb-2026-402540</meta:user-defined>
    <meta:user-defined meta:name="OVERHEIDop.versieInformatie"/>
  </office:meta>
</office:document-meta>
</file>