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Heemraadssingel 334 3021ND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6-07-2026</text:span> een aanvraag voor een omgevingsvergunning, met kenmerk <text:span text:style-name="nadrukvet">Z2026-009234</text:span>/<text:span text:style-name="nadrukvet">2026070600474</text:span>, heeft ontvangen voor de Sloopactiviteit o.g.v. omgevingsplan. <text:span text:style-name="nadrukcur">(Grondslag: Omgevingswet, artikel 5.1)</text:span></text:p>
            <text:p text:style-name="common-al">De aanvraag betreft het slopen van 2 schoorstenen op het platdak en het slopen van 3 borstweringen in de achtergevel van een bestaand pand op de locatie Heemraadssingel 334 3021ND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40253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3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53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Z2026-009234</meta:user-defined>
    <meta:user-defined meta:name="DCTERMS.abstract">het slopen van 2 schoorstenen op het platdak en het slopen van 3 borstweringen in de achtergevel van een bestaand pand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Heemraadssingel 334 3021ND Rot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532</meta:user-defined>
    <meta:user-defined meta:name="OVERHEIDop.GmbID/DC.identifier">gmb-2026-402532</meta:user-defined>
    <meta:user-defined meta:name="OVERHEIDop.versieInformatie"/>
  </office:meta>
</office:document-meta>
</file>