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44wegafbi9a46c7e9-d94b-4eb2-967f-29fceb8683a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keersbesluit bushalte Batavierenwe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268557</text:p>
            <text:p text:style-name="tussenkopcur">Voornemen:</text:p>
            <text:p text:style-name="common-al">Het college van burgemeester en wethouders heeft het voornemen om een verkeersbesluit te nemen om een bushalte aan te wijzen aan de westzijde van de Batavierenweg, ten zuiden van de Burgemeester Matsersingel. Hiervoor moeten het bord L3b (Bushalte) van bijlage 1 van het RVV 1990 worden geplaatst.</text:p>
            <text:p text:style-name="common-al">
            <draw:frame><draw:text-box><text:section text:name="plaatje_id1-3-2-1-1-5-1" text:style-name="plaatje">
              <text:p text:style-name="illustratie_id1-3-2-1-1-5-1-1"><draw:frame draw:style-name="illustratie_id1-3-2-1-1-5-1-1" text:anchor-type="paragraph" svg:width="70mm" svg:height="98.2mm"><draw:image xlink:href="Pictures/B44wegafbi9a46c7e9-d94b-4eb2-967f-29fceb8683a9.jpg" xlink:type="simple"/></draw:frame></text:p>
            </text:section></draw:text-box></draw:frame>
          </text:p>
            <text:p text:style-name="common-al"/>
            <text:p text:style-name="tussenkopcur">Achtergrond en motivatie</text:p>
            <text:p text:style-name="common-al">Buslijn 306, die vanaf Arnhem Centraal naar Nijmegen rijdt, halteert bij deze bushalte, die vroeger ook in gebruik is geweest. De verhoogde banden en blokmarkering zijn nog aanwezig. Door het plaatsen van het bord Bushalte kan de bushalte weer volwaardig gebruikt worden.</text:p>
            <text:p text:style-name="tussenkopcur">U kunt tot en met 9 september 2026 uw zienswijze doorgeven</text:p>
            <text:p text:style-name="common-al">U kunt een zienswijze over het voorgenomen besluit doorgeven. Een zienswijze is een reactie waarin u uw mening over het voorgenomen besluit geeft. Uw zienswijze kan invloed hebben op het uiteindelijke besluit. </text:p>
            <text:p text:style-name="common-al">U kunt nog geen bezwaar maken. Dat kan pas als er een besluit is genomen en bekend is gemaakt.</text:p>
            <text:p text:style-name="common-al"/>
            <text:p text:style-name="common-al">Stuur uw zienswijze per voorkeur per email of per brief naar:</text:p>
            <text:p text:style-name="common-al">backoffice-handhaving@arnhem.nl</text:p>
            <text:p text:style-name="common-al">of </text:p>
            <text:p text:style-name="common-al">Het college van burgemeester en wethouders</text:p>
            <text:p text:style-name="common-al">Afdeling VHH</text:p>
            <text:p text:style-name="common-al">Backoffice Handhaving</text:p>
            <text:p text:style-name="common-al">Postbus 9200</text:p>
            <text:p text:style-name="common-al">6800 HA ARNHEM</text:p>
            <text:p text:style-name="common-al"/>
            <text:p text:style-name="last-al">Vermeldt u alstublieft het betreffende zaaknummer: 526855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25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Gemeente/OVERHEID.authority">Arnhem</meta:user-defined>
    <meta:user-defined meta:name="OVERHEID.TaxonomieBeleidsagendaDecentraal/OVERHEID.category">Verkeer | Organisatie en belei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TERMS.alternative">Gemeente Arnhem - Voornemen bushalte - Batavierenweg</meta:user-defined>
    <meta:user-defined meta:name="OVERHEIDop.verkeersbordcode">L3</meta:user-defined>
    <dc:language>nl</dc:language>
    <meta:user-defined meta:name="OVERHEIDop.locatietype/OVERHEIDop.gebiedsmarkering">Punt</meta:user-defined>
    <meta:user-defined meta:name="DC.title">Voornemen verkeersbesluit bushalte Batavierenweg</meta:user-defined>
    <meta:user-defined meta:name="DCTERMS.W3CDTF/DCTERMS.available">2026-08-26</meta:user-defined>
    <meta:user-defined meta:name="DCTERMS.W3CDTF/OVERHEIDop.jaargang">2026</meta:user-defined>
    <meta:user-defined meta:name="OVERHEIDop.publicationIssue">402531</meta:user-defined>
    <meta:user-defined meta:name="OVERHEIDop.GmbID/DC.identifier">gmb-2026-402531</meta:user-defined>
    <meta:user-defined meta:name="OVERHEIDop.versieInformatie"/>
  </office:meta>
</office:document-meta>
</file>