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5-1-1">
      <style:table-column-properties/>
    </style:style>
    <style:style style:family="table-column" style:parent-style-name="colspec" style:name="id1-3-2-2-9-15-1-2">
      <style:table-column-properties/>
    </style:style>
    <style:style style:family="table-column" style:parent-style-name="colspec" style:name="id1-3-2-2-9-15-1-3">
      <style:table-column-properties/>
    </style:style>
    <style:style style:family="table-column" style:parent-style-name="colspec" style:name="id1-3-2-2-9-15-1-4">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7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7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 en onderwijsprojecten gemeente Deventer 2026</text:p>
      <text:section text:name="regeling_id1-3-2" text:style-name="regeling">
        <text:section text:name="aanhef_id1-3-2-1" text:style-name="aanhef">
          <text:section text:name="preambule_id1-3-2-1-1" text:style-name="preambule">
            <text:p text:style-name="al">Het college van burgemeester en wethouders van de gemeente Deventer;</text:p>
            <text:p text:style-name="al">gelet op artikel 160, eerste lid, aanhef en onder d, van de Gemeentewet, artikel 4:81, eerste lid van de Algemene wet bestuursrecht, de Omgevingswet, het Besluit kwaliteit leefomgeving,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onderwijsprojecten gemeente Devent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anterieure overeenkomst: overeenkomst tussen gemeente en ontwikkelaar waarin de afspraken worden vastgelegd over de wijze waarop het plangebied wordt ontwikkeld en wat de wederzijdse rechten en verplichtingen zijn.</text:p>
              </text:list-item>
              <text:list-item text:style-override="id1-3-2-2-1-3-2">
                <text:number>-</text:number>
                <text:p text:style-name="al">bestuursverklaring: door of namens het college afgegeven verklaring als bedoeld in artikel 7.21, derde en vierde lid, van de Systeemcode Elektriciteit 2026;</text:p>
              </text:list-item>
              <text:list-item text:style-override="id1-3-2-2-1-3-3">
                <text:number>-</text:number>
                <text:p text:style-name="al">Bewijsstuk van projectrijpheid: de stukken als bedoeld en genoemd in Tabel 1: Bewijs van projectrijpheid. </text:p>
              </text:list-item>
              <text:list-item text:style-override="id1-3-2-2-1-3-4">
                <text:number>-</text:number>
                <text:p text:style-name="al">BOPA: buitenplanse omgevingsplanactiviteit als bedoeld in de bijlage bij artikel 1.1 van de Omgevingswet, zijnde een activiteit, inhoudende: </text:p>
                <text:list text:style-name="id1-3-2-2-1-3-4-3">
                  <text:list-item text:style-override="id1-3-2-2-1-3-4-3-1">
                    <text:number>a.</text:number>
                    <text:p text:style-name="al">een activiteit waarvoor in het omgevingsplan is bepaald dat het verboden is deze zonder omgevingsvergunning te verrichten en die in strijd is met het omgevingsplan, of </text:p>
                  </text:list-item>
                  <text:list-item text:style-override="id1-3-2-2-1-3-4-3-2">
                    <text:number>b.</text:number>
                    <text:p text:style-name="al">een andere activiteit die in strijd is met het omgevingsplan;</text:p>
                  </text:list-item>
                </text:list>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Deventer;</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Integraal Huisvestingsplan (IHP): een gezamenlijke langetermijnvisie van de gemeente en de schoolbesturen over de toekomst, kwaliteit, capaciteit, planning en financiering van onderwijshuisvesting;</text:p>
              </text:list-item>
              <text:list-item text:style-override="id1-3-2-2-1-3-9">
                <text:number>-</text:number>
                <text:p text:style-name="al">intentieovereenkomst: overeenkomst tussen gemeente en projectontwikkelaar waarin de gezamenlijke intentie is overeengekomen om de haalbaarheid van een plan te verkennen en tot afspraken te komen over de wijze waarop het plangebied ontwikkeld kan worden;</text:p>
              </text:list-item>
              <text:list-item text:style-override="id1-3-2-2-1-3-10">
                <text:number>-</text:number>
                <text:p text:style-name="al">masterplan: een door de raad vastgesteld plan voor de ontwikkeling dat op hoofdlijnen inzicht geeft in de stedenbouwkundige opzet en haalbaarheid van de ontwikkeling en de basis vormt voor de verdere uitwerking naar een Omgevingsplan of BOPA.</text:p>
              </text:list-item>
              <text:list-item text:style-override="id1-3-2-2-1-3-11">
                <text:number>-</text:number>
                <text:p text:style-name="al">netbeheerder: distributiesysteembeheerder als bedoeld in artikel 1.1 van de Energiewet die het distributiesysteem voor elektriciteit beheert in het congestiegebied;</text:p>
              </text:list-item>
              <text:list-item text:style-override="id1-3-2-2-1-3-12">
                <text:number>-</text:number>
                <text:p text:style-name="al">ontwikkelperspectief: een door de raad vastgesteld stuk waarmee de kaders en uitgangspunten (op hoofdlijnen) voor de stedenbouwkundige opzet, de inrichting van de (openbare) ruimte) en nader uit te werken inhoudelijke elementen zoals het programma, parkeren, klimaatadaptatie, water et cetera van de ontwikkeling worden vastgelegd;</text:p>
              </text:list-item>
              <text:list-item text:style-override="id1-3-2-2-1-3-13">
                <text:number>-</text:number>
                <text:p text:style-name="al">project: realisatie van een basisbehoefte, zijnde de functie woonbehoefte als bedoeld in tabel 3 van bijlage 3 van de Systeemcode Elektriciteit 2026 of de functie van onderwijsbehoefte als bedoeld in tabel 3 van bijlage 3. Als een project meerdere (bouw)fases bevat dan wordt elke (bouw)fase op grond van deze definitie als afzonderlijk project beschouwd; </text:p>
              </text:list-item>
              <text:list-item text:style-override="id1-3-2-2-1-3-14">
                <text:number>-</text:number>
                <text:p text:style-name="al">projectlocatie: locatie waar het project wordt ontwikkeld; </text:p>
              </text:list-item>
              <text:list-item text:style-override="id1-3-2-2-1-3-15">
                <text:number>-</text:number>
                <text:p text:style-name="al">projectontwikkelaar: een rechtspersoon, stichting, vereniging of natuurlijke persoon die een project realiseert of initieert; </text:p>
              </text:list-item>
              <text:list-item text:style-override="id1-3-2-2-1-3-16">
                <text:number>-</text:number>
                <text:p text:style-name="al">prioriteringsverzoek: verzoek om prioriteit bij de toewijzing van transportcapaciteit als bedoeld in artikel 7.21 van de Systeemcode Elektriciteit 2026;</text:p>
              </text:list-item>
              <text:list-item text:style-override="id1-3-2-2-1-3-17">
                <text:number>-</text:number>
                <text:p text:style-name="al">projectdossier: geheel van documenten ter onderbouwing van een prioriteringsverzoek en transportverzoek;</text:p>
              </text:list-item>
              <text:list-item text:style-override="id1-3-2-2-1-3-18">
                <text:number>-</text:number>
                <text:p text:style-name="al">transportcapaciteit: capaciteit voor het transport van elektriciteit op het distributienet;</text:p>
              </text:list-item>
              <text:list-item text:style-override="id1-3-2-2-1-3-19">
                <text:number>-</text:number>
                <text:p text:style-name="al">transportverzoek: verzoek tot het verzorgen van transport van elektriciteit als bedoeld in artikel 3.46, eerste lid, van de Energiewet;</text:p>
              </text:list-item>
              <text:list-item text:style-override="id1-3-2-2-1-3-20">
                <text:number>-</text:number>
                <text:p text:style-name="al">volgordelijst: de door de gemeente opgestelde rangordelijst van woningbouw- en onderwijsprojecten conform tabel 3 van bijlage 3 Systeemcode Elektriciteit 2026, waarvoor het colleg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In Deventer is sprake van twee congestiegebieden. Er wordt één totale lijst opgesteld met daarin per project benoemd binnen welk congestiegebied het ligt. Wanneer de aanvragen bij de netbeheerder per congestiegebied moeten worden ingediend, kan de lijst worden gesplitst in twee lijsten. </text:p>
              </text:list-item>
              <text:list-item text:style-override="id1-3-2-2-2-4">
                <text:number>3.</text:number>
                <text:p text:style-name="al">Als een project de gemeentegrens overschrijdt, dan spant de gemeente zich in om in overleg te treden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 en onderwijsbehoefte in congestiegebieden, in uitvoering van de gemeentelijke zorgplicht voor voldoende woongelegenheid, die de grondslag vormt voor de opname van woon- en onderwijs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oor indiening van een verzoek tot plaatsing van een project op de volgordelijst stemt de projectontwikkelaar uitdrukkelijk in met de in deze beleidsregels opgenomen procedure inclusief het daarin genoemde geschillenregeling.</text:p>
              </text:list-item>
              <text:list-item text:style-override="id1-3-2-2-5-3">
                <text:number>2.</text:number>
                <text:p text:style-name="al">Aanvragen kunnen worden ingediend vanaf de datum dat het college deze beleidsregels heeft vastgesteld, te weten 18 augustus 2026. Deze beleidsregels worden op dat moment ook gepubliceerd op de website van de gemeente Deventer. Publicatie in het gemeenteblad vindt zo spoedig mogelijk plaats na vaststelling door het college.</text:p>
              </text:list-item>
              <text:list-item text:style-override="id1-3-2-2-5-4">
                <text:number>3.</text:number>
                <text:p text:style-name="al">Het in het eerste en tweede lid bedoelde verzoek kan bij het college worden ingediend uiterlijk tot en met 3 september 2026. Opname van een project op de volgordelijst vindt uitsluitend plaats nadat het college heeft besloten het project op de volgordelijst te plaatsen en de daarbij behorende bestuursverklaring heeft vastgesteld.</text:p>
              </text:list-item>
              <text:list-item text:style-override="id1-3-2-2-5-5">
                <text:number>4.</text:number>
                <text:p text:style-name="al">Opname op de volgordelijst brengt uitsluitend een inspanningsverplichting voor het college met zich mee om het project overeenkomstig deze beleidsregel voor te dragen aan de netbeheerder. Er wordt geen garantie gegeven dat prioritering wordt verleend of transportcapaciteit beschikbaar wordt gesteld.</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digitale formulier op de website van de gemeente. De Projectontwikkelaar levert daarbij aan:</text:p>
                <text:list text:style-name="id1-3-2-2-6-2-3">
                  <text:list-item text:style-override="id1-3-2-2-6-2-3-1">
                    <text:number>a.</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2-6-2-3-2">
                    <text:number>b.</text:number>
                    <text:p text:style-name="al">Een verklaring afgegeven door de projectontwikkelaar over dat hij instemt met de op de procedure van toepassing zijnde rechtsbescherming (geschillenregeling) en dat hij hierbij expliciet akkoord gaat met de vervaltermijnen in artikel 13; </text:p>
                  </text:list-item>
                  <text:list-item text:style-override="id1-3-2-2-6-2-3-3">
                    <text:number>c.</text:number>
                    <text:p text:style-name="al">Een verklaring dat het gaat om een inspanningsverplichting van de gemeente tot het aanvragen van prioritering en transportcapaciteit en nadrukkelijk niet om een resultaatsverplichting;</text:p>
                  </text:list-item>
                  <text:list-item text:style-override="id1-3-2-2-6-2-3-4">
                    <text:number>d.</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list-item>
              <text:list-item text:style-override="id1-3-2-2-6-3">
                <text:number>2.</text:number>
                <text:p text:style-name="al">Het college stuurt een (digitale) ontvangstbevestiging na indienen van het verzoek waarbij tevens wordt gewezen op de in artikel 13 genoemde geschillenregeling, welke procedure ook is vermeld op de website van de gemeente.</text:p>
              </text:list-item>
              <text:list-item text:style-override="id1-3-2-2-6-4">
                <text:number>3.</text:number>
                <text:p text:style-name="al">Een verzoek dat onvolledig is, wordt niet op volgordelijst geplaatst. Het college stelt de projectontwikkelaar met een onvolledig verzoek in kennis gedurende de periode van beoordeling door de gemeente en informeert de projectontwikkelaar over de mogelijkheid om het dossier nog aan te vullen uiterlijk op 3 september 2026.</text:p>
              </text:list-item>
              <text:list-item text:style-override="id1-3-2-2-6-5">
                <text:number>4.</text:number>
                <text:p text:style-name="al">Toewijzing op de volgordelijst is project en projectlocatie gebonden. Een verkregen toewijzing wordt niet overgeheveld naar een ander project of andere projectlocatie.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zij initieert of realiseert voor opname op de volgordelijst en dient daartoe eveneens een verzoek in via het digitale formulier op de website van de gemeente.</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twee stappen zo nodig gevolgd door een loting (artikel 10).</text:p>
            <text:p text:style-name="al"/>
            <text:p text:style-name="al">
            <text:span text:style-name="nadrukondlijn">Stap 1: Datum start bouw (jaar en maand) in relatie tot beschikbaar bewijsstuk van projectrijpheid.</text:span>
          </text:p>
            <text:p text:style-name="al">Hoewel in veel projecten (nog) geen harde datum voor start bouw is vastgelegd vindt de rangschikking wel plaats op basis van het verwachte jaar en de maand van start bouw, waarbij een project hoger wordt gerangschikt wanneer de geplande datum start bouw eerder ligt. Hierbij moet het moment start bouw voldoende concreet zijn onderbouwd door de aanvrager. </text:p>
            <text:p text:style-name="al"/>
            <text:p text:style-name="al">De datum start bouw is voor een groot deel afhankelijk van de fase waarin een project zich bevindt. De verschillende fasen worden in de regel afgerond met een bepaald product, het zogenaamde ‘bewijsstuk van projectrijpheid’. De beschikbaarheid van een bewijsstuk van projectrijpheid bepaalt vanaf welk eerst mogelijke kwartaal een startdatum kan worden opgegeven (jaar en maand), conform onderstaande tabel 1: Bewijsstuk van projectrijpheid. De peildatum hiervoor is de datum van vaststelling van deze beleidsregels door het college.</text:p>
            <text:p text:style-name="al"/>
            <text:p text:style-name="al">Voor onderwijsprojecten geldt in het algemeen dat deze op basis van het Integraal Huisvestingsplan (IHP) voor het Deventer onderwijs 2024-2040 worden ingedeeld in het jaar waarin de (ver-)nieuwbouw van de school gepland staat. Onderwijsprojecten worden in beginsel in de volgordelijst opgenomen boven de woningbouwprojecten van het betreffende jaar, tenzij daar onvoldoende noodzaak voor is, naar oordeel van de gemeente. Hiermee wordt aangesloten bij de actuele opgave op het gebied van onderwijshuisvesting binnen de gemeente en de urgentie daarvan boven woningbouw.</text:p>
            <text:p text:style-name="al"/>
            <text:p text:style-name="al">Het blijft nadrukkelijk de primaire verantwoordelijkheid van de projectontwikkelaar en de gemeente (voor haar eigen projecten) om een realistische datum voor start bouw aan te geven en deze te onderbouwen. De gemeente toetst voornamelijk op hoofdlijn het aangeleverde projectdossier en bekijkt daarmee of de aangegeven datum start bouw past binnen de beleidsregels en daarin opgenomen tabel 1, zie hierna.</text:p>
            <text:p text:style-name="al"/>
            <text:p text:style-name="al">
            <text:span text:style-name="nadrukondlijn">Tabel 1: Bewijsstuk van projectrijpheid</text:span>
          </text:p>
            <text:p text:style-name="al"/>
            <text:section text:name="table_id1-3-2-2-9-15" text:style-name="table">
              <text:p text:style-name="table_top"/>
              <table:table table:style-name="tgroup">
                <table:table-column table:style-name="id1-3-2-2-9-15-1-1"/>
                <table:table-column table:style-name="id1-3-2-2-9-15-1-2"/>
                <table:table-column table:style-name="id1-3-2-2-9-15-1-3"/>
                <table:table-column table:style-name="id1-3-2-2-9-15-1-4"/>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wijsstuk van projectrijpheid:</text:p>
                    <text:p text:style-name="table_al">(aanwezig op datum vaststelling van deze beleidsregels door het college) </text:p>
                  </table:table-cell>
                  <table:table-cell table:style-name="entry" table:number-rows-spanned="1" table:number-columns-spanned="1">
                    <text:p text:style-name="table_al">Startdatum bouw op zijn vroegst mogelijk vanaf:</text:p>
                  </table:table-cell>
                  <table:table-cell table:style-name="entry" table:number-rows-spanned="1" table:number-columns-spanned="1">
                    <text:p text:style-name="table_al">In te dienen bewijsstuk:</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erleende omgevingsvergunning voor de bouwactiviteit (omgevingsplan en indien nodig bouwactiviteit technisch)</text:p>
                  </table:table-cell>
                  <table:table-cell table:style-name="entry" table:number-rows-spanned="1" table:number-columns-spanned="1">
                    <text:p text:style-name="table_al">Juli 2026</text:p>
                  </table:table-cell>
                  <table:table-cell table:style-name="entry" table:number-rows-spanned="1" table:number-columns-spanned="1">
                    <text:p text:style-name="table_al">Afschrift verleende omgevingsvergunning</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Onherroepelijke omgevingsplanwijziging of een onherroepelijke BOPA</text:p>
                  </table:table-cell>
                  <table:table-cell table:style-name="entry" table:number-rows-spanned="1" table:number-columns-spanned="1">
                    <text:p text:style-name="table_al">Oktober 2026</text:p>
                  </table:table-cell>
                  <table:table-cell table:style-name="entry" table:number-rows-spanned="1" table:number-columns-spanned="1">
                    <text:p text:style-name="table_al">Print omgevingsloket of afschrift BOPA</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Omgevingsplanwijziging vastgesteld door de gemeenteraad of beroep tegen BOPA ongegrond verklaard</text:p>
                  </table:table-cell>
                  <table:table-cell table:style-name="entry" table:number-rows-spanned="1" table:number-columns-spanned="1">
                    <text:p text:style-name="table_al">Januari 2027</text:p>
                  </table:table-cell>
                  <table:table-cell table:style-name="entry" table:number-rows-spanned="1" table:number-columns-spanned="1">
                    <text:p text:style-name="table_al">Afschrift raadsbesluit omgevingsplanwijziging of print omgevingsloket</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Verleende BOPA </text:p>
                  </table:table-cell>
                  <table:table-cell table:style-name="entry" table:number-rows-spanned="1" table:number-columns-spanned="1">
                    <text:p text:style-name="table_al">April 2027</text:p>
                  </table:table-cell>
                  <table:table-cell table:style-name="entry" table:number-rows-spanned="1" table:number-columns-spanned="1">
                    <text:p text:style-name="table_al">Afschrift BOPA</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Tweezijdig getekende anterieure-overeenkomst of door gemeenteraad vastgesteld masterplan of door college vastgestelde nota van uitgangspunten of IHP (daargenoemd onderwijsproject) </text:p>
                  </table:table-cell>
                  <table:table-cell table:style-name="entry" table:number-rows-spanned="1" table:number-columns-spanned="1">
                    <text:p text:style-name="table_al">Juli 2027</text:p>
                  </table:table-cell>
                  <table:table-cell table:style-name="entry" table:number-rows-spanned="1" table:number-columns-spanned="1">
                    <text:p text:style-name="table_al">Afschrift overeenkomst of raadsbesluit met Masterplan</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Ontwikkelperspectief vastgesteld door raad </text:p>
                  </table:table-cell>
                  <table:table-cell table:style-name="entry" table:number-rows-spanned="1" table:number-columns-spanned="1">
                    <text:p text:style-name="table_al">Oktober 2027</text:p>
                  </table:table-cell>
                  <table:table-cell table:style-name="entry" table:number-rows-spanned="1" table:number-columns-spanned="1">
                    <text:p text:style-name="table_al">Afschrift raadsbesluit en ontwikkelperspectief</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Tweezijdig getekende intentieovereenkomst of besluit gemeenteraad om voorbereidingskrediet te verstrekken/opdracht van de raad</text:p>
                  </table:table-cell>
                  <table:table-cell table:style-name="entry" table:number-rows-spanned="1" table:number-columns-spanned="1">
                    <text:p text:style-name="table_al">Januari 2028</text:p>
                  </table:table-cell>
                  <table:table-cell table:style-name="entry" table:number-rows-spanned="1" table:number-columns-spanned="1">
                    <text:p text:style-name="table_al">Afschrift overeenkomst of raadsbesluit</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Antwoordbrief van gemeente op aanvraag vooroverleg waarin wordt aangegeven dat de gemeente positief staat tegenover het onderzoeken van de haalbaarheid van een woningbouwontwikkeling en bereid is hiervoor een intentieovereenkomst aan te gaan.</text:p>
                  </table:table-cell>
                  <table:table-cell table:style-name="entry" table:number-rows-spanned="1" table:number-columns-spanned="1">
                    <text:p text:style-name="table_al">April 2028</text:p>
                  </table:table-cell>
                  <table:table-cell table:style-name="entry" table:number-rows-spanned="1" table:number-columns-spanned="1">
                    <text:p text:style-name="table_al">Afschrift brief</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Door college of gemeenteraad vastgesteld beleid/besluit waarin ontwikkeling wordt benoemd of andere (bewijs)stukken*.</text:p>
                  </table:table-cell>
                  <table:table-cell table:style-name="entry" table:number-rows-spanned="1" table:number-columns-spanned="1">
                    <text:p text:style-name="table_al">Januari 2029</text:p>
                  </table:table-cell>
                  <table:table-cell table:style-name="entry" table:number-rows-spanned="1" table:number-columns-spanned="1">
                    <text:p text:style-name="table_al">Afschrift besluit of (bewijs)stuk</text:p>
                  </table:table-cell>
                </table:table-row>
              </table:table>
              <text:p text:style-name="table_bottom"/>
            </text:section>
            <text:p text:style-name="al"/>
            <text:p text:style-name="al">* = andere (bewijs)stukken waardoor een project in aanmerking komt voor prioritering, waaronder een overeenkomst tussen gemeente en het Rijk over rijkssubsidies voor woningbouw, prestatieafspraken tussen gemeenten en woningcorporaties of College- of raadsbesluit met gemeente als initiatiefnemer voor woningbouwontwikkeling.</text:p>
            <text:p text:style-name="al"/>
            <text:p text:style-name="al">Naast bovenstaande bewijzen als genoemd onder 1 tot met 9 kan ook een ander document met een soortgelijke inhoud en status worden aangeleverd. De gemeente controleert en bepaalt in dat geval met welk bewijsstuk van projectrijpheid dit gelijk kan worden gesteld.</text:p>
            <text:p text:style-name="al"/>
            <text:p text:style-name="al">
            <text:span text:style-name="nadrukondlijn">Stap 2: rangorde bewijsstuk van projectrijpheid bij gelijke datum start bouw</text:span>
          </text:p>
            <text:p text:style-name="al">Op het moment dat twee verzoeken op basis van stap 1 een gelijke datum start bouw hebben, dan geldt dat het project met het hoogste bewijsstuk van projectrijpheid voorgaat op het project met een lager bewijsstuk van projectrijpheid.</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vindt plaats op een vooraf via de website en per mail (uitnodiging voor de loting) bekendgemaakte datum op het stadhuis van de gemeente of zo mogelijk online.</text:p>
              </text:list-item>
              <text:list-item text:style-override="id1-3-2-2-10-4">
                <text:number>3.</text:number>
                <text:p text:style-name="al">Betrokken projectontwikkelaars worden via de mail of anderszins tijdig uitgenodigd om de loting desgewenst bij te wonen.</text:p>
              </text:list-item>
              <text:list-item text:style-override="id1-3-2-2-10-5">
                <text:number>4.</text:number>
                <text:p text:style-name="al">De uitkomst van de loting is bindend. Het college legt de uitkomst hiervan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op basis van de in deze beleidsregels opgenomen procedure de vastgestelde volgordelijst transparant en toetsbaar per project.</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Het college maakt de vastgestelde volgordelijst openbaar via de gemeentelijke website en het gemeenteblad, uiterlijk twee weken voor de datum van de eerste indiening bij de netbeheerder.</text:p>
              </text:list-item>
              <text:list-item text:style-override="id1-3-2-2-12-3">
                <text:number>2.</text:number>
                <text:p text:style-name="al">Op de gepubliceerde volgordelijst staat per project vermeld: de projectnaam, de locatie, het aantal woningen, aangeleverde bewijsstuk van projectrijpheid en de positie op de lijst.</text:p>
              </text:list-item>
            </text:list>
          </text:section>
          <text:section text:name="artikel_id1-3-2-2-13" text:style-name="artikel">
            <text:p text:style-name="artikel_kop_titel"><text:span text:style-name="artikel_kop_label">Artikel</text:span> <text:span text:style-name="artikel_kop_nr">13.</text:span> Geschillenregeling</text:p>
            <text:list text:style-name="id1-3-2-2-13-2">
              <text:list-item text:style-override="id1-3-2-2-13-2">
                <text:number>1.</text:number>
                <text:p text:style-name="al">Een projectontwikkelaar die het niet eens is met: </text:p>
                <text:list text:style-name="id1-3-2-2-13-2-3">
                  <text:list-item text:style-override="id1-3-2-2-13-2-3-1">
                    <text:number>a.</text:number>
                    <text:p text:style-name="al">de afwijzing van een verzoek tot plaatsing op de volgordelijst of; </text:p>
                  </text:list-item>
                  <text:list-item text:style-override="id1-3-2-2-13-2-3-2">
                    <text:number>b.</text:number>
                    <text:p text:style-name="al">de positie van een project op de volgordelijst, kan binnen tien werkdagen na bekendmaking daarvan gemotiveerd het geschil voorleggen aan het college.</text:p>
                  </text:list-item>
                </text:list>
              </text:list-item>
              <text:list-item text:style-override="id1-3-2-2-13-3">
                <text:number>2.</text:number>
                <text:p text:style-name="al">De omschrijving van het geschil bevat ten minste: </text:p>
                <text:list text:style-name="id1-3-2-2-13-3-3">
                  <text:list-item text:style-override="id1-3-2-2-13-3-3-1">
                    <text:number>a.</text:number>
                    <text:p text:style-name="al">de naam en contactgegevens van de indiener; </text:p>
                  </text:list-item>
                  <text:list-item text:style-override="id1-3-2-2-13-3-3-2">
                    <text:number>b.</text:number>
                    <text:p text:style-name="al">de aanduiding van het project waarop het geschil betrekking heeft; </text:p>
                  </text:list-item>
                  <text:list-item text:style-override="id1-3-2-2-13-3-3-3">
                    <text:number>c.</text:number>
                    <text:p text:style-name="al">de gronden van het geschil; en</text:p>
                  </text:list-item>
                  <text:list-item text:style-override="id1-3-2-2-13-3-3-4">
                    <text:number>d.</text:number>
                    <text:p text:style-name="al">de gegevens en bescheiden waarop de indiener zich beroept.</text:p>
                  </text:list-item>
                </text:list>
              </text:list-item>
              <text:list-item text:style-override="id1-3-2-2-13-4">
                <text:number>3.</text:number>
                <text:p text:style-name="al">Het college beoordeelt het geschil aan de hand van deze beleidsregels en de algemene beginselen van behoorlijk bestuur.</text:p>
              </text:list-item>
              <text:list-item text:style-override="id1-3-2-2-13-5">
                <text:number>4.</text:number>
                <text:p text:style-name="al">Het college kan de indiener en andere betrokkenen in de gelegenheid stellen het geschil mondeling toe te lichten.</text:p>
              </text:list-item>
              <text:list-item text:style-override="id1-3-2-2-13-6">
                <text:number>5.</text:number>
                <text:p text:style-name="al">Het college spant zich in om binnen 5 werkdagen na ontvangst van het geschil een gemotiveerd standpunt in te nemen en stelt de indiener daarvan schriftelijk in kennis.</text:p>
              </text:list-item>
              <text:list-item text:style-override="id1-3-2-2-13-7">
                <text:number>6.</text:number>
                <text:p text:style-name="al">Als het college aanleiding ziet de volgordelijst te wijzigen, stelt het de gewijzigde volgordelijst vast en maakt deze bekend overeenkomstig artikel 12.</text:p>
              </text:list-item>
              <text:list-item text:style-override="id1-3-2-2-13-8">
                <text:number>7.</text:number>
                <text:p text:style-name="al">Totdat het college overeenkomstig het vijfde lid een standpunt heeft ingenomen, worden voor het betreffende project geen prioriteringsverzoeken of transportverzoeken bij de netbeheerder ingediend. De overige projecten op de volgordelijst worden wel tijdig ingediend op basis van de door de netbeheerder aangegeven termijnen.</text:p>
              </text:list-item>
              <text:list-item text:style-override="id1-3-2-2-13-9">
                <text:number>8.</text:number>
                <text:p text:style-name="al">Deze geschillenregeling laat de mogelijkheid onverlet een geschil voor te leggen aan de bevoegde burgerlijke rechter.</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het colleg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nog) onuitvoerbaar is of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 en wijst op rechtsbeschermingsprocedure zoals genoemd in artikel 13.</text:p>
              </text:list-item>
              <text:list-item text:style-override="id1-3-2-2-14-5">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volgens de positie op de volgordelijst de prioriteringsverzoeken en de transportverzoeken in behandeling te nemen, nadat een eventueel geschil als bedoeld in artikel 13 is afgehandeld, tenzij daarmee de indieningstermijn(en) van de netbeheerder wordt overschreden of dreigen te worden overschreden. In dat geval worden de overige projecten op de volgordelijst tijdig ingediend op basis van de door de netbeheerder aangegeven termijnen.</text:p>
              </text:list-item>
              <text:list-item text:style-override="id1-3-2-2-15-3">
                <text:number>2.</text:number>
                <text:p text:style-name="al">Het college spant zich in om de indiening van prioriteringsverzoeken en transportverzoeken af te stemmen met de andere gemeenten binnen het congestiegebied, waarbij rekening wordt gehouden met regionale afspraken over woningbouw, maatschappelijke prioriteiten en beschikbare netcapaciteit.</text:p>
              </text:list-item>
            </text:list>
          </text:section>
          <text:section text:name="artikel_id1-3-2-2-16" text:style-name="artikel">
            <text:p text:style-name="artikel_kop_titel"><text:span text:style-name="artikel_kop_label">Artikel</text:span> <text:span text:style-name="artikel_kop_nr">16.</text:span> Hardheidsclausule</text:p>
            <text:list text:style-name="id1-3-2-2-16-2">
              <text:list-item text:style-override="id1-3-2-2-16-2">
                <text:number>1.</text:number>
                <text:p text:style-name="al">Het college kan in bijzondere gevallen gemotiveerd afwijken van deze beleidsregels indien strikte toepassing daarvan voor een projectontwikkelaar of de gemeente zelf gevolgen zou hebben die, gelet op het doel van de beleidsregels, onevenredig zijn in verhouding tot de met deze beleidsregels te dienen belangen. </text:p>
              </text:list-item>
              <text:list-item text:style-override="id1-3-2-2-16-3">
                <text:number>2.</text:number>
                <text:p text:style-name="al">Bij de toepassing van deze hardheidsclausule betrekt het college alle relevante feiten en omstandigheden van het geval. </text:p>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Geldingsduur</text:p>
            <text:p text:style-name="al">Deze beleidsregels blijven van kracht totdat zij worden gewijzigd of ingetrokken.</text:p>
          </text:section>
          <text:section text:name="artikel_id1-3-2-2-19" text:style-name="artikel">
            <text:p text:style-name="artikel_kop_titel"><text:span text:style-name="artikel_kop_label">Artikel</text:span> <text:span text:style-name="artikel_kop_nr">19.</text:span> Citeertitel</text:p>
            <text:p text:style-name="al">Deze beleidsregels worden aangehaald als de: Beleidsregels aanvraag prioriteit transportcapaciteit woningbouw- en onderwijsprojecten gemeente Deventer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Deventer tot vaststelling van de Beleidsregels aanvraag prioriteit transportcapaciteit woning- en onderwijsbouwprojecten gemeente Deventer 2026 (Beleidsregels aanvraag prioriteit transportcapaciteit woningbouw- en onderwijsprojecten gemeente Deventer 2026)</text:p>
          <text:p text:style-name="al">
          <text:span text:style-name="nadrukvet">Algemeen</text:span>
        </text:p>
          <text:p text:style-name="al"/>
          <text:p text:style-name="al">
          <text:span text:style-name="nadrukcur">Inleiding</text:span>
        </text:p>
          <text:p text:style-name="al">Met deze beleidsregels geeft de gemeente Devente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en onderwijs.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in basis gebruik gemaakt van de VNG-modelbeleidsregels aanvraag prioriteit transportcapaciteit woningbouwprojecten van juli 2026. In afwijking van het VNG-model zijn bij diverse artikelen eigen keuzes gemaakt, met name bij artikel 9, welke keuzes beter aansluiten bij de situatie en werkwijze van de gemeente Deventer.</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daartoe ook artikel 4 lid 3 sub e van de Participatieverordening gemeente Deventer 202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wensen te) maken op die capaciteit. Artikel 2 bakent af op welke beslissingen de beleidsregels van toepassing zijn. Het gaat om realisatie van de basisbehoefte woon- en onderwijs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twee congestiegebieden. Omdat de prioritering door de netbeheerder is gekoppeld aan een congestiegebied is het aan de gemeente om ook per congestiegebied een prioriteringsverzoek in te dienen.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en daarmee tot een objectieve, transparante en toetsbare volgordelijst te komen. Zo dragen deze beleidsregels bij aan de realisatie van woningen en schol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procedure, door vooraf kenbaar te maken wanneer een verzoek kan worden in gediend vormt een belangrijk element van de Didam-doctrine. De beleidsregels voorzien in een transparante procedure, waarbij artikel 5 voorziet in het vooraf kenbaar maken van het proces en de daaraan verbonden tijdvakken.</text:p>
          <text:p text:style-name="al"/>
          <text:p text:style-name="al">Door de aanvraagperiode direct te koppelen aan het moment van vaststelling van de beleidsregels door het college en de publicatie daarvan op de website van de gemeente Deventer is voor iedere projectontwikkelaar onmiddellijk duidelijk wanneer een verzoek kan worden ingediend. Formele publicatie in het Gemeenteblad vindt spoedig mogelijk plaats na vaststelling. Door het benoemen van een concrete einddatum kan er ook geen misverstand bestaan over voor welke datum het verzoek moet worden ingediend om in aanmerking te komen voor plaatsing op de volgordelijst op basis waarvan de gemeente het verzoek om prioritering indient bij de netbeheerder.</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en realistische informatie aanlevert. De gemeente stelt met het oog hierop een standaardaanvraagformulier beschikbaar waarin alle vereiste gegevens worden gevraagd. Dit formulier is te vinden op de gemeentelijke website en bevat tevens het in artikel 13 genoemde akkoord met de van toepassing zijnde bepalingen omtrent de rechtsbescherming, zoals geregeld in deze geschillenregeling.</text:p>
          <text:p text:style-name="al"/>
          <text:p text:style-name="al">
          <text:span text:style-name="nadrukondlijn">Aanvraag transportcapaciteit</text:span>
        </text:p>
          <text:p text:style-name="al">Een volledig projectdossier bevat voor het onderdeel transportcapaciteit ten minste:</text:p>
          <text:list text:style-name="id1-3-2-4-78">
            <text:list-item text:style-override="id1-3-2-4-78-1">
              <text:number>a.</text:number>
              <text:p text:style-name="al">naam, contactgegevens (en rechtsvorm) van de gemeente, dan wel naam, contactgegevens en rechtsvorm van de projectontwikkelaar;</text:p>
            </text:list-item>
            <text:list-item text:style-override="id1-3-2-4-7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78-3">
              <text:number>c.</text:number>
              <text:p text:style-name="al">het verwachte totale aantal en onderverdeling in type woningen;</text:p>
            </text:list-item>
            <text:list-item text:style-override="id1-3-2-4-78-4">
              <text:number>d.</text:number>
              <text:p text:style-name="al">de verwachte elektrische belasting van het project, omvattende:</text:p>
              <text:list text:style-name="id1-3-2-4-78-4-3">
                <text:list-item text:style-override="id1-3-2-4-78-4-3-1">
                  <text:number>1</text:number>
                  <text:p text:style-name="al">het aantal en de grootte (doorlaatwaarde) van de benodigde aansluitingen, uitgesplitst naar wooneenheden, collectieve voorzieningen en onlosmakelijk verbonden activiteiten;</text:p>
                </text:list-item>
                <text:list-item text:style-override="id1-3-2-4-78-4-3-2">
                  <text:number>2</text:number>
                  <text:p text:style-name="al">de op planniveau gehanteerde wijze van verwarmen, als meest bepalende factor in de netbelasting;</text:p>
                </text:list-item>
                <text:list-item text:style-override="id1-3-2-4-7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Voor de letterlijke tekst wordt verwezen naar tabel 4, bijlage 3 van de Systeemcode Elektriciteit 2026).</text:p>
          <text:p text:style-name="al"/>
          <text:p text:style-name="al">Woningbouw — algemeen:</text:p>
          <text:list text:style-name="id1-3-2-4-83">
            <text:list-item text:style-override="id1-3-2-4-83-1">
              <text:number>1.</text:number>
              <text:p text:style-name="al">Bestuursverklaring (zie artikel 5);</text:p>
            </text:list-item>
            <text:list-item text:style-override="id1-3-2-4-83-2">
              <text:number>2.</text:number>
              <text:p text:style-name="al">Overeenkomst gemeente–ontwikkelaar waarin afspraken zijn vastgelegd over de te bouwen woonbehoefte (primair) óf omgevingsplan; </text:p>
            </text:list-item>
            <text:list-item text:style-override="id1-3-2-4-83-3">
              <text:number>3.</text:number>
              <text:p text:style-name="al">Optioneel een aanvullende bestuursverklaring (artikel 7.21, vierde lid, van de Systeemcode Elektriciteit 2026) + bewijsstuk bij kleinschalige activiteiten/collectieve voorzieningen.</text:p>
            </text:list-item>
          </text:list>
          <text:p text:style-name="al">Woningbouw — collectieve woonvormen:</text:p>
          <text:list text:style-name="id1-3-2-4-85">
            <text:list-item text:style-override="id1-3-2-4-85-1">
              <text:number>1.</text:number>
              <text:p text:style-name="al">Bestuursverklaring (zie artikel 5);</text:p>
            </text:list-item>
            <text:list-item text:style-override="id1-3-2-4-85-2">
              <text:number>2.</text:number>
              <text:p text:style-name="al">Overeenkomst gemeente-ontwikkelaar waarin afspraken zijn vastgelegd over de te bouwen collectieve woonvorm (primair) óf omgevingsplan; </text:p>
            </text:list-item>
          </text:list>
          <text:p text:style-name="al">Onderwijs – alle categorieën</text:p>
          <text:list text:style-name="id1-3-2-4-87">
            <text:list-item text:style-override="id1-3-2-4-87-1">
              <text:number>1.</text:number>
              <text:p text:style-name="al">Bestuursverklaring (zie artikel 5);</text:p>
            </text:list-item>
            <text:list-item text:style-override="id1-3-2-4-87-2">
              <text:number>2.</text:number>
              <text:p text:style-name="al">Integraal Huisvestingsplan IHP of omgevingsplan</text:p>
            </text:list-item>
          </text:list>
          <text:p text:style-name="al">Verder is van belang:</text:p>
          <text:list text:style-name="id1-3-2-4-89">
            <text:list-item text:style-override="id1-3-2-4-8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89-2">
              <text:number>2.</text:number>
              <text:p text:style-name="al">Een verklaring afgegeven door de projectontwikkelaar over dat hij instemt met de op de procedure van toepassing zijnde rechtsbescherming (geschillenregeling) en dat hij hierbij expliciet akkoord gaat met de genoemde vervaltermijnen in artikel 13; </text:p>
            </text:list-item>
            <text:list-item text:style-override="id1-3-2-4-89-3">
              <text:number>3.</text:number>
              <text:p text:style-name="al">Een verklaring dat het gaat om een inspanningsverplichting van de gemeente tot het aanvragen van prioritering en transportcapaciteit, en nadrukkelijk niet om een resultaatsverplichting;</text:p>
            </text:list-item>
            <text:list-item text:style-override="id1-3-2-4-8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te weten de website van de gemeente en het daarop geplaatste webformulier. De gemeente bevestigt de ontvangst van het dossier, zo mogelijk binnen twee werkdagen.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per e-mail)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twee achtereenvolgende stappen, zo nodig gevolgd door loting (artikel 10). De tweede stap en de loting is uitsluitend van toepassing wanneer de voorgaande stap geen onderscheid oplevert.</text:p>
          <text:p text:style-name="al"/>
          <text:p text:style-name="al">
          <text:span text:style-name="nadrukcur">
            <text:span text:style-name="nadrukondlijn">Stap 1: Start bouw (jaar en maand) in relatie tot beschikbare bewijsstuk van projectrijpheid</text:span>
          </text:span>
        </text:p>
          <text:p text:style-name="al">Projecten met een eerder geplande maand van start bouw staan hoger op de volgordelijst dan projecten met een latere start bouw. Het gaat hier niet om een wens, maar om een start bouw die afdoende is onderbouwd met een bewijsstuk van projectrijpheid naast eventuele andere stukken, zoals een vastgestelde planning, subsidiebeschikking/-voorwaarden of anderszins.</text:p>
          <text:p text:style-name="al"/>
          <text:p text:style-name="al">Het bewijsstuk van projectrijpheid bepaalt vanaf welke datum een eerst mogelijke datum van start bouw kan worden ingediend. Op deze manier probeert de gemeente aan de voorkant van het proces realisme en onderscheid aan te brengen ten aanzien van de opgegeven datum start bouw. Het feit dat vanaf een bepaald kwartaal de datum start bouw kan worden opgegeven betekent niet automatisch dat die datum voor dat project daadwerkelijk realistisch is. Kleinere of meer eenvoudige projecten kunnen soms sneller starten dan grotere complexe projecten. Het is aan de projectontwikkelaar om de datum start bouw nader te onderbouwen.</text:p>
          <text:p text:style-name="al"/>
          <text:p text:style-name="al">De gemeente beoordeelt per geval en op hoofdlijn of de opgegeven datum voldoende aannemelijk is.</text:p>
          <text:p text:style-name="al"/>
          <text:p text:style-name="al">Aan de door projectontwikkelaar in dit proces opgegeven datum start bouw kunnen door partijen geen rechten worden ontleend ten aanzien van de verdere voortgang en realisatie van het project.</text:p>
          <text:p text:style-name="al"/>
          <text:p text:style-name="al">
          <text:span text:style-name="nadrukcur">
            <text:span text:style-name="nadrukondlijn">Stap 2: bij gelijke positie na stap 1</text:span>
          </text:span>
        </text:p>
          <text:p text:style-name="al">De hiërarchie van de bewijsstukken van projectrijpheid berust op de planologische zekerheid en de privaatrechtelijke binding. Elk bewijsstuk vertegenwoordigt een andere mate van zekerheid over de realisatie van het project.</text:p>
          <text:p text:style-name="al"/>
          <text:p text:style-name="al">Een project wordt ingedeeld in de hoogste subcategorie waarvan het de vereiste bewijsstukken kan overleggen. Voldoet een project aan meerdere subcategorieën tegelijk, dan geldt de hoogste. De gemeente motiveert daarmee de indeling per project transparant.</text:p>
          <text:p text:style-name="al"/>
          <text:p text:style-name="al">Een bewijsstuk van projectrijpheid met een datum voor 1 juli 2026 verleent geen automatisch recht op transportcapaciteit en levert evenmin een bevoorrechte positie op de volgordelijst op.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werkwijze ‘Eerder aanvragen’ brengt een specifiek risico mee: als de selectiecriteria geen onderscheid bieden, kan loting als enige objectieve methode gelden. Loting is een door de rechtspraak erkende en objectieve methode bij gelijkwaardigheid van aanvragen. De openbaarheid van de loting is vereist om de transparantie te waarborgen en geschill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desgewenst) bij te wonen.</text:p>
          <text:p text:style-name="al"/>
          <text:p text:style-name="al">
          <text:span text:style-name="nadrukvet">Artikel 12. Bekendmaking volgordelijst</text:span>
        </text:p>
          <text:p text:style-name="al">De publicatietermijn van de volgordelijst uiterlijk twee weken vóór de datum van indiening door de gemeente is afgestemd op de termijn in de geschillenregeling van artikel 13. Aanvragers hebben tien werkdagen na bekendmaking van de volgordelijst om een geschil aanhangig te maken. De resterende dagen tot indiening bij de netbeheerder bieden de gemeente de benodigde verwerkingstijd om eventuele correcties naar aanleiding van een geschil door te voeren en de definitieve volgordelijst in te dienen.</text:p>
          <text:p text:style-name="al"/>
          <text:p text:style-name="al">De volgordelijst wordt vastgesteld door het college. Opname van een project op de volgordelijst vindt uitsluitend plaats nadat het college daarover heeft besloten en de bestuursverklaring heeft vastgesteld. Daarmee wordt geborgd dat uitsluitend projecten worden voorgedragen die voldoen aan de vereisten van de Systeemcode Elektriciteit 2026.</text:p>
          <text:p text:style-name="al"/>
          <text:p text:style-name="al">
          <text:span text:style-name="nadrukvet">Artikel 13. Geschillenregeling</text:span>
        </text:p>
          <text:p text:style-name="al">De vaststelling van de volgordelijst betreft geen besluit in de zin van de Algemene wet bestuursrecht, maar een handeling ter voorbereiding van privaatrechtelijk handelen van de gemeente. Om een zorgvuldige, transparante en niet-discriminerende toepassing van deze beleidsregels te waarborgen, biedt dit artikel projectontwikkelaars de mogelijkheid een geschil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text:p>
          <text:p text:style-name="al"/>
          <text:p text:style-name="al">
          <text:span text:style-name="nadrukvet">Artikel 14. Wijziging en intrekking van de volgordepositie</text:span>
        </text:p>
          <text:p text:style-name="al">Een volgordepositie wordt toegekend op basis van het projectdossier dat de projectontwikkelaar binnen de gestelde termijn heeft aangeleverd, of het projectdossier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het moment van start bouw.</text:p>
          <text:p text:style-name="al"/>
          <text:p text:style-name="al">Over de wijziging in rangorde wordt transparant gecommuniceerd en de gemeente probeert dit aantal zo veel mogelijk te beperken.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bij de netbeheerder vormt het sluitstuk van een zorgvuldige procedure door de gemeente. </text:p>
          <text:p text:style-name="al"/>
          <text:p text:style-name="al">De netbeheerder hanteert op grond van artikel 7.22, eerste lid, aanhef en onder b, van de Systeemcode elektriciteit 2026 voor de behandeling van de van gemeenten afkomstige verzoeken de volgorde op basis van volgorde van binnenkom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25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eventer</meta:user-defined>
    <meta:user-defined meta:name="OVERHEID.Informatietype/DC.type">officiële publicatie</meta:user-defined>
    <meta:user-defined meta:name="OVERHEIDop.Rubriek/DC.type">beleidsregel</meta:user-defined>
    <meta:user-defined meta:name="OVERHEID.Gemeente/DCTERMS.publisher">Deventer</meta:user-defined>
    <meta:user-defined meta:name="OVERHEID.Gemeente/OVERHEID.authority">Devente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Omgevingswet]|[1.0:c:BWBR0037885&amp;g=2026-07-01</meta:user-defined>
    <meta:user-defined meta:name="DC.source">Besluit kwaliteit leefomgeving]|[1.0:c:BWBR0041313&amp;g=2026-07-1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026-628</meta:user-defined>
    <meta:user-defined meta:name="DCTERMS.alternative">Beleidsregels aanvraag prioriteit transportcapaciteit woningbouw- en onderwijsprojecten gemeente Deventer 2026</meta:user-defined>
    <dc:language>nl</dc:language>
    <meta:user-defined meta:name="OVERHEIDop.locatietype/OVERHEIDop.gebiedsmarkering">Gemeente</meta:user-defined>
    <meta:user-defined meta:name="DC.title">Beleidsregels aanvraag prioriteit transportcapaciteit woningbouw- en onderwijsprojecten gemeente Deventer 2026</meta:user-defined>
    <meta:user-defined meta:name="DCTERMS.W3CDTF/DCTERMS.available">2026-08-27</meta:user-defined>
    <meta:user-defined meta:name="DCTERMS.W3CDTF/OVERHEIDop.jaargang">2026</meta:user-defined>
    <meta:user-defined meta:name="OVERHEIDop.publicationIssue">402526</meta:user-defined>
    <meta:user-defined meta:name="OVERHEIDop.betreftRegeling">CVDR765821_1</meta:user-defined>
    <meta:user-defined meta:name="xs:date/OVERHEIDop.startdatum">2026-08-28</meta:user-defined>
    <meta:user-defined meta:name="OVERHEIDop.GmbID/DC.identifier">gmb-2026-402526</meta:user-defined>
    <meta:user-defined meta:name="OVERHEIDop.versieInformatie"/>
  </office:meta>
</office:document-meta>
</file>