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ellen van een houtopstand (kap) Gillis van Ledenberchstraat 127-H 1052VE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kappen van één boom aan de voorgevel</text:p>
            <text:p text:style-name="common-al">Zaakadres: Gillis van Ledenberchstraat 127-H 1052VE Amsterdam</text:p>
            <text:p text:style-name="common-al">Datum ontvangst: 17-08-2026</text:p>
            <text:p text:style-name="common-al">Zaaknummer: Z2026-036379</text:p>
            <text:p text:style-name="common-al">DSO-nummer: 2026081700042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525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52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52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6-036379</meta:user-defined>
    <meta:user-defined meta:name="DCTERMS.abstract">(KAP) het kappen van één boom aan de voorgevel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ellen van een houtopstand (kap) Gillis van Ledenberchstraat 127-H 1052VE Amsterdam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525</meta:user-defined>
    <meta:user-defined meta:name="OVERHEIDop.GmbID/DC.identifier">gmb-2026-402525</meta:user-defined>
    <meta:user-defined meta:name="OVERHEIDop.versieInformatie"/>
  </office:meta>
</office:document-meta>
</file>