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Kerkplein, Leersum, Melding gebruikmaken 5-jarige evenementenvergunning intocht Sinterklaas Leersum op 14 novemer (RX2026-00002084, 2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Kerkplein, Leersum, Melding gebruikmaken 5-jarige evenementenvergunning intocht Sinterklaas Leersum op 14 november  (RX2026-00002084, 24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25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84</meta:user-defined>
    <meta:user-defined meta:name="DCTERMS.abstract">Kerkplein, Leersum, Melding gebruikmaken 5-jarige evenementenvergunning intocht Sinterklaas Leersum op 14 november (RX2026-00002084, 24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Kerkplein, Leersum, Melding gebruikmaken 5-jarige evenementenvergunning intocht Sinterklaas Leersum op 14 novemer (RX2026-00002084, 24 augustus 202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20</meta:user-defined>
    <meta:user-defined meta:name="OVERHEIDop.GmbID/DC.identifier">gmb-2026-402520</meta:user-defined>
    <meta:user-defined meta:name="OVERHEIDop.versieInformatie"/>
  </office:meta>
</office:document-meta>
</file>