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Emmaus Jaarmarkt" op zaterdag 19 september 2026 van 12:00 uur tot 16:00 uur op het Bowlespark tussen Museum Casteelse Poort en de Herenstraat,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25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Verleende Evenementenvergunning "Emmaus Jaarmarkt" op zaterdag 19 september 2026 van 12:00 uur tot 16:00 uur op het Bowlespark tussen Museum Casteelse Poort en de Herenstraat, te Wageningen.</meta:user-defined>
    <meta:user-defined meta:name="DCTERMS.W3CDTF/DCTERMS.available">2026-08-26</meta:user-defined>
    <meta:user-defined meta:name="DCTERMS.W3CDTF/OVERHEIDop.jaargang">2026</meta:user-defined>
    <meta:user-defined meta:name="OVERHEIDop.publicationIssue">402518</meta:user-defined>
    <meta:user-defined meta:name="OVERHEIDop.GmbID/DC.identifier">gmb-2026-402518</meta:user-defined>
    <meta:user-defined meta:name="OVERHEIDop.versieInformatie"/>
  </office:meta>
</office:document-meta>
</file>