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Reijnier Vinkeleskade 5-H 1071SN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kappen van een berk, staande in de achtertuin. Er geldt een herplantplicht.</text:p>
            <text:p text:style-name="common-al">Besluit: verleend</text:p>
            <text:p text:style-name="common-al">Besluit verzonden op: 24-08-2026</text:p>
            <text:p text:style-name="common-al">Zaakadres: Reijnier Vinkeleskade 5-H 1071SN Amsterdam</text:p>
            <text:p text:style-name="common-al">Zaaknummer: Z2026-029541</text:p>
            <text:p text:style-name="common-al">DSO-nummer: 2026070600138</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9541"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5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9541</meta:user-defined>
    <meta:user-defined meta:name="DCTERMS.abstract">(KAP) kappen van een boom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Reijnier Vinkeleskade 5-H 1071SN Amsterdam</meta:user-defined>
    <meta:user-defined meta:name="DCTERMS.W3CDTF/DCTERMS.available">2026-08-26</meta:user-defined>
    <meta:user-defined meta:name="DCTERMS.W3CDTF/OVERHEIDop.jaargang">2026</meta:user-defined>
    <meta:user-defined meta:name="OVERHEIDop.publicationIssue">402515</meta:user-defined>
    <meta:user-defined meta:name="OVERHEIDop.GmbID/DC.identifier">gmb-2026-402515</meta:user-defined>
    <meta:user-defined meta:name="OVERHEIDop.versieInformatie"/>
  </office:meta>
</office:document-meta>
</file>