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RCN Het Grote Bos, Hydeparklaan 24, 3941ZK Doorn, Evenementenvergunning Hang On Sprint Sponsor Run op 31 oktober (RX2026-00002069, 21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RCN Het Grote Bos, Hydeparklaan 24, 3941ZK Doorn, Evenementenvergunning Hang On Sprint Sponsor Run op 31 oktober (RX2026-00002069, 21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25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RX2026-00002069</meta:user-defined>
    <meta:user-defined meta:name="DCTERMS.abstract">RCN Het Grote Bos, Hydeparklaan 24, 3941ZK Doorn, Evenementenvergunning Hang On Sprint Sponsor Run op 31 oktober (RX2026-00002069, 21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RCN Het Grote Bos, Hydeparklaan 24, 3941ZK Doorn, Evenementenvergunning Hang On Sprint Sponsor Run op 31 oktober (RX2026-00002069, 21 augustus 2026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11</meta:user-defined>
    <meta:user-defined meta:name="OVERHEIDop.GmbID/DC.identifier">gmb-2026-402511</meta:user-defined>
    <meta:user-defined meta:name="OVERHEIDop.versieInformatie"/>
  </office:meta>
</office:document-meta>
</file>