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plaatsen van een dakkapel in het voordakvlak van de woning Esdoornstraat 15, 2803TE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Omgevingsdienst Midden-Holland (ODMH) namens gemeente Gouda besloten om de beslistermijn van de aanvraag met kenmerk 2026-00016267 voor het plaatsen van een dakkapel in het voordakvlak van de woning op de locatie Esdoornstraat 15, 2803TE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250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267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plaatsen van een dakkapel in het voordakvlak van de woning Esdoornstraat 15, 2803TE Gou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03</meta:user-defined>
    <meta:user-defined meta:name="OVERHEIDop.GmbID/DC.identifier">gmb-2026-402503</meta:user-defined>
    <meta:user-defined meta:name="OVERHEIDop.versieInformatie"/>
  </office:meta>
</office:document-meta>
</file>