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het kappen van 107 bomen in Kaatsheuvel, Loon op Zand en de Moer (bomen zijn dood of ziek) aan Verzoeklocatie 2026080300696, Gemeente Loon op Zand, diverse locati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omgevingsvergunning reguliere procedure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 Verzoeklocatie 2026080300696, Gemeente Loon op Zand, diverse locaties,</text:span> het kappen van 107 bomen in Kaatsheuvel, Loon op Zand en de Moer (bomen zijn dood of ziek) (0809Z2612545 verzonden 24-08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250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809Z2612545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Ingetrokken aanvraag voor het kappen van 107 bomen in Kaatsheuvel, Loon op Zand en de Moer (bomen zijn dood of ziek) aan Verzoeklocatie 2026080300696, Gemeente Loon op Zand, diverse locatie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02</meta:user-defined>
    <meta:user-defined meta:name="OVERHEIDop.GmbID/DC.identifier">gmb-2026-402502</meta:user-defined>
    <meta:user-defined meta:name="OVERHEIDop.versieInformatie"/>
  </office:meta>
</office:document-meta>
</file>