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4-08-2026</text:p>
            <text:p text:style-name="common-al">Omschrijving: Summerfair 2026</text:p>
            <text:p text:style-name="common-al">Locatie: Asselsestraat 44, 7311 EM Apeldoorn</text:p>
            <text:p text:style-name="common-al">Zaaknummer: 02006325493</text:p>
            <text:p text:style-name="common-al">Datum evenement: 5 september 2026</text:p>
            <text:p text:style-name="common-al">Tijdstip evenement: 10.00 uur tot 16.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24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5493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97</meta:user-defined>
    <meta:user-defined meta:name="OVERHEIDop.GmbID/DC.identifier">gmb-2026-402497</meta:user-defined>
    <meta:user-defined meta:name="OVERHEIDop.versieInformatie"/>
  </office:meta>
</office:document-meta>
</file>