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ouwen van een extra slaapkamer op de garage aan Sperwer 15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verlengen beslistermijn aanvraag omgevingsvergunning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Sperwer 15, het bouwen van een extra slaapkamer op de garage, verzonden 18-8-2026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bouwen van een extra slaapkamer op de garage aan Sperwer 15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96</meta:user-defined>
    <meta:user-defined meta:name="OVERHEIDop.GmbID/DC.identifier">gmb-2026-402496</meta:user-defined>
    <meta:user-defined meta:name="OVERHEIDop.versieInformatie"/>
  </office:meta>
</office:document-meta>
</file>