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ae85f1ca-3566-4140-8417-3e77eb99450d.png" manifest:media-type="image/x-eps"/>
  <manifest:file-entry manifest:full-path="Pictures/afb2066512465ic7bd4b93-3584-4f64-85d8-a4c1f0e963f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Wijnesteinlaan,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449</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Zuid</text:span>
          </text:p>
            <text:p text:style-name="common-al">
            <text:span text:style-name="nadrukvet">Wijnesteinlaan </text:span>(ter hoogte van de zijgevel van het pand Duurstedelaan huisnummer 12 (Rouwcentrum); wegvak: tussen 't Goylaan en Duurstede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ae85f1ca-3566-4140-8417-3e77eb99450d.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8mm" svg:height="172.5mm"><draw:image xlink:href="Pictures/afb2066512465ic7bd4b93-3584-4f64-85d8-a4c1f0e963fd.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4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Wijnesteinlaan (ter hoogte van de zijgevel van het pand Duurstedelaan huisnummer 12 (Rouwcentrum))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449</meta:user-defined>
    <meta:user-defined meta:name="OVERHEIDop.verkeersbordcode">E8c</meta:user-defined>
    <dc:language>nl</dc:language>
    <meta:user-defined meta:name="OVERHEIDop.locatietype/OVERHEIDop.gebiedsmarkering">Punt</meta:user-defined>
    <meta:user-defined meta:name="DC.title">2026-08-24  Wijnesteinlaan, Zuid,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485</meta:user-defined>
    <meta:user-defined meta:name="OVERHEIDop.GmbID/DC.identifier">gmb-2026-402485</meta:user-defined>
    <meta:user-defined meta:name="OVERHEIDop.versieInformatie"/>
  </office:meta>
</office:document-meta>
</file>