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Sparrenweg 80 1091H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kozijnen voorgevel woongebouwen</text:p>
            <text:p text:style-name="common-al">Besluit: verleend</text:p>
            <text:p text:style-name="common-al">Besluit verzonden op: 24-08-2026</text:p>
            <text:p text:style-name="common-al">Zaakadres: Sparrenweg 80 1091HS Amsterdam</text:p>
            <text:p text:style-name="common-al">Zaaknummer: Z2026-025879</text:p>
            <text:p text:style-name="common-al">DSO-nummer: 202606120086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5879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47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7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7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5879</meta:user-defined>
    <meta:user-defined meta:name="DCTERMS.abstract">Vervangen kozijnen voorgevel woongebouw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Sparrenweg 80 1091HS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479</meta:user-defined>
    <meta:user-defined meta:name="OVERHEIDop.GmbID/DC.identifier">gmb-2026-402479</meta:user-defined>
    <meta:user-defined meta:name="OVERHEIDop.versieInformatie"/>
  </office:meta>
</office:document-meta>
</file>