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oor het uitvoeren van sloopwerkzaamheden en saneren van asbest aan Aaltenseweg 93 te Lichtenvoord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ondlijn">Kennisgeving ontvangen sloopmeldingen:</text:span>
          </text:p>
            <text:p text:style-name="common-al"> (Lichtenvoorde)</text:p>
            <text:list text:style-name="id1-3-2-1-1-3">
              <text:list-item text:style-override="id1-3-2-1-1-3-1">
                <text:number>•</text:number>
                <text:p text:style-name="al">Aaltenseweg 93, het uitvoeren van sloopwerkzaamheden en saneren van asbest, ontvangen 17-8-2026</text:p>
              </text:list-item>
            </text:list>
            <text:p text:style-name="common-al">Tegen deze melding(en) is geen bezwaar en beroep mogelijk. </text:p>
            <text:p text:style-name="last-al">Voor meer informatie over deze melding(en) kunt u terecht bij de afdeling Omgev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40247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47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47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Oost Gelr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dc:language>nl</dc:language>
    <meta:user-defined meta:name="OVERHEIDop.locatietype/OVERHEIDop.gebiedsmarkering">Adres</meta:user-defined>
    <meta:user-defined meta:name="DC.title">Melding voor het uitvoeren van sloopwerkzaamheden en saneren van asbest aan Aaltenseweg 93 te Lichtenvoorde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476</meta:user-defined>
    <meta:user-defined meta:name="OVERHEIDop.GmbID/DC.identifier">gmb-2026-402476</meta:user-defined>
    <meta:user-defined meta:name="OVERHEIDop.versieInformatie"/>
  </office:meta>
</office:document-meta>
</file>