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3">
      <text:list-level-style-bullet text:bullet-char="-" text:level="1">
        <style:list-level-properties text:min-label-width="10mm"/>
      </text:list-level-style-bullet>
    </text:list-style>
    <text:list-style style:name="id1-3-2-1-1-11-1-3-1">
      <text:list-level-style-bullet text:bullet-char="-" text:level="1">
        <style:list-level-properties text:min-label-width="10mm"/>
      </text:list-level-style-bullet>
    </text:list-style>
    <text:list-style style:name="id1-3-2-1-1-11-1-3-2">
      <text:list-level-style-bullet text:bullet-char="-" text:level="1">
        <style:list-level-properties text:min-label-width="10mm"/>
      </text:list-level-style-bullet>
    </text:list-style>
    <text:list-style style:name="id1-3-2-1-1-11-1-3-2-3">
      <text:list-level-style-bullet text:bullet-char="○" text:level="1">
        <style:list-level-properties text:min-label-width="10mm"/>
      </text:list-level-style-bullet>
    </text:list-style>
    <text:list-style style:name="id1-3-2-1-1-11-1-3-2-3-1">
      <text:list-level-style-bullet text:bullet-char="○" text:level="1">
        <style:list-level-properties text:min-label-width="10mm"/>
      </text:list-level-style-bullet>
    </text:list-style>
    <text:list-style style:name="id1-3-2-1-1-11-1-3-2-3-2">
      <text:list-level-style-bullet text:bullet-char="○" text:level="1">
        <style:list-level-properties text:min-label-width="10mm"/>
      </text:list-level-style-bullet>
    </text:list-style>
    <text:list-style style:name="id1-3-2-1-1-11-1-3-2-3-3">
      <text:list-level-style-bullet text:bullet-char="○" text:level="1">
        <style:list-level-properties text:min-label-width="10mm"/>
      </text:list-level-style-bullet>
    </text:list-style>
    <text:list-style style:name="id1-3-2-1-1-11-1-3-3">
      <text:list-level-style-bullet text:bullet-char="-" text:level="1">
        <style:list-level-properties text:min-label-width="10mm"/>
      </text:list-level-style-bullet>
    </text:list-style>
    <text:list-style style:name="id1-3-2-1-1-11-1-3-4">
      <text:list-level-style-bullet text:bullet-char="-" text:level="1">
        <style:list-level-properties text:min-label-width="10mm"/>
      </text:list-level-style-bullet>
    </text:list-style>
    <text:list-style style:name="id1-3-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1-3">
      <text:list-level-style-bullet text:bullet-char="-" text:level="1">
        <style:list-level-properties text:min-label-width="10mm"/>
      </text:list-level-style-bullet>
    </text:list-style>
    <text:list-style style:name="id1-3-2-1-1-12-1-3-1">
      <text:list-level-style-bullet text:bullet-char="-" text:level="1">
        <style:list-level-properties text:min-label-width="10mm"/>
      </text:list-level-style-bullet>
    </text:list-style>
    <text:list-style style:name="id1-3-2-1-1-12-1-3-2">
      <text:list-level-style-bullet text:bullet-char="-" text:level="1">
        <style:list-level-properties text:min-label-width="10mm"/>
      </text:list-level-style-bullet>
    </text:list-style>
    <text:list-style style:name="id1-3-2-1-1-12-1-3-3">
      <text:list-level-style-bullet text:bullet-char="-" text:level="1">
        <style:list-level-properties text:min-label-width="10mm"/>
      </text:list-level-style-bullet>
    </text:list-style>
    <text:list-style style:name="id1-3-2-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1-3">
      <text:list-level-style-bullet text:bullet-char="-" text:level="1">
        <style:list-level-properties text:min-label-width="10mm"/>
      </text:list-level-style-bullet>
    </text:list-style>
    <text:list-style style:name="id1-3-2-1-1-13-1-3-1">
      <text:list-level-style-bullet text:bullet-char="-" text:level="1">
        <style:list-level-properties text:min-label-width="10mm"/>
      </text:list-level-style-bullet>
    </text:list-style>
    <text:list-style style:name="id1-3-2-1-1-13-1-3-1-3">
      <text:list-level-style-bullet text:bullet-char="○" text:level="1">
        <style:list-level-properties text:min-label-width="10mm"/>
      </text:list-level-style-bullet>
    </text:list-style>
    <text:list-style style:name="id1-3-2-1-1-13-1-3-1-3-1">
      <text:list-level-style-bullet text:bullet-char="○" text:level="1">
        <style:list-level-properties text:min-label-width="10mm"/>
      </text:list-level-style-bullet>
    </text:list-style>
    <text:list-style style:name="id1-3-2-1-1-13-1-3-1-3-2">
      <text:list-level-style-bullet text:bullet-char="○" text:level="1">
        <style:list-level-properties text:min-label-width="10mm"/>
      </text:list-level-style-bullet>
    </text:list-style>
    <text:list-style style:name="id1-3-2-1-1-13-1-3-1-3-3">
      <text:list-level-style-bullet text:bullet-char="○" text:level="1">
        <style:list-level-properties text:min-label-width="10mm"/>
      </text:list-level-style-bullet>
    </text:list-style>
    <text:list-style style:name="id1-3-2-1-1-13-1-3-1-3-4">
      <text:list-level-style-bullet text:bullet-char="○" text:level="1">
        <style:list-level-properties text:min-label-width="10mm"/>
      </text:list-level-style-bullet>
    </text:list-style>
    <text:list-style style:name="id1-3-2-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4-1-3">
      <text:list-level-style-bullet text:bullet-char="-" text:level="1">
        <style:list-level-properties text:min-label-width="10mm"/>
      </text:list-level-style-bullet>
    </text:list-style>
    <text:list-style style:name="id1-3-2-1-1-14-1-3-1">
      <text:list-level-style-bullet text:bullet-char="-" text:level="1">
        <style:list-level-properties text:min-label-width="10mm"/>
      </text:list-level-style-bullet>
    </text:list-style>
    <text:list-style style:name="id1-3-2-1-1-14-1-3-2">
      <text:list-level-style-bullet text:bullet-char="-" text:level="1">
        <style:list-level-properties text:min-label-width="10mm"/>
      </text:list-level-style-bullet>
    </text:list-style>
    <text:list-style style:name="id1-3-2-1-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1-3">
      <text:list-level-style-bullet text:bullet-char="-" text:level="1">
        <style:list-level-properties text:min-label-width="10mm"/>
      </text:list-level-style-bullet>
    </text:list-style>
    <text:list-style style:name="id1-3-2-1-1-17-1-3-1">
      <text:list-level-style-bullet text:bullet-char="-" text:level="1">
        <style:list-level-properties text:min-label-width="10mm"/>
      </text:list-level-style-bullet>
    </text:list-style>
    <text:list-style style:name="id1-3-2-1-1-17-1-3-1-3">
      <text:list-level-style-bullet text:bullet-char="○" text:level="1">
        <style:list-level-properties text:min-label-width="10mm"/>
      </text:list-level-style-bullet>
    </text:list-style>
    <text:list-style style:name="id1-3-2-1-1-17-1-3-1-3-1">
      <text:list-level-style-bullet text:bullet-char="○" text:level="1">
        <style:list-level-properties text:min-label-width="10mm"/>
      </text:list-level-style-bullet>
    </text:list-style>
    <text:list-style style:name="id1-3-2-1-1-17-1-3-1-3-2">
      <text:list-level-style-bullet text:bullet-char="○" text:level="1">
        <style:list-level-properties text:min-label-width="10mm"/>
      </text:list-level-style-bullet>
    </text:list-style>
    <text:list-style style:name="id1-3-2-1-1-17-1-3-1-3-3">
      <text:list-level-style-bullet text:bullet-char="○" text:level="1">
        <style:list-level-properties text:min-label-width="10mm"/>
      </text:list-level-style-bullet>
    </text:list-style>
    <text:list-style style:name="id1-3-2-1-1-17-1-3-2">
      <text:list-level-style-bullet text:bullet-char="-" text:level="1">
        <style:list-level-properties text:min-label-width="10mm"/>
      </text:list-level-style-bullet>
    </text:list-style>
    <text:list-style style:name="id1-3-2-1-1-17-1-3-2-3">
      <text:list-level-style-bullet text:bullet-char="○" text:level="1">
        <style:list-level-properties text:min-label-width="10mm"/>
      </text:list-level-style-bullet>
    </text:list-style>
    <text:list-style style:name="id1-3-2-1-1-17-1-3-2-3-1">
      <text:list-level-style-bullet text:bullet-char="○" text:level="1">
        <style:list-level-properties text:min-label-width="10mm"/>
      </text:list-level-style-bullet>
    </text:list-style>
    <text:list-style style:name="id1-3-2-1-1-17-1-3-2-3-2">
      <text:list-level-style-bullet text:bullet-char="○" text:level="1">
        <style:list-level-properties text:min-label-width="10mm"/>
      </text:list-level-style-bullet>
    </text:list-style>
    <text:list-style style:name="id1-3-2-1-1-17-1-3-2-3-3">
      <text:list-level-style-bullet text:bullet-char="○" text:level="1">
        <style:list-level-properties text:min-label-width="10mm"/>
      </text:list-level-style-bullet>
    </text:list-style>
    <text:list-style style:name="id1-3-2-1-1-17-1-3-2-3-4">
      <text:list-level-style-bullet text:bullet-char="○" text:level="1">
        <style:list-level-properties text:min-label-width="10mm"/>
      </text:list-level-style-bullet>
    </text:list-style>
    <text:list-style style:name="id1-3-2-1-1-17-1-3-3">
      <text:list-level-style-bullet text:bullet-char="-" text:level="1">
        <style:list-level-properties text:min-label-width="10mm"/>
      </text:list-level-style-bullet>
    </text:list-style>
    <text:list-style style:name="id1-3-2-1-1-17-1-3-4">
      <text:list-level-style-bullet text:bullet-char="-" text:level="1">
        <style:list-level-properties text:min-label-width="10mm"/>
      </text:list-level-style-bullet>
    </text:list-style>
    <text:list-style style:name="id1-3-2-1-1-17-1-3-5">
      <text:list-level-style-bullet text:bullet-char="-" text:level="1">
        <style:list-level-properties text:min-label-width="10mm"/>
      </text:list-level-style-bullet>
    </text:list-style>
    <text:list-style style:name="id1-3-2-1-1-17-1-3-6">
      <text:list-level-style-bullet text:bullet-char="-" text:level="1">
        <style:list-level-properties text:min-label-width="10mm"/>
      </text:list-level-style-bullet>
    </text:list-style>
    <text:list-style style:name="id1-3-2-1-1-1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8-1-3">
      <text:list-level-style-bullet text:bullet-char="-" text:level="1">
        <style:list-level-properties text:min-label-width="10mm"/>
      </text:list-level-style-bullet>
    </text:list-style>
    <text:list-style style:name="id1-3-2-1-1-18-1-3-1">
      <text:list-level-style-bullet text:bullet-char="-" text:level="1">
        <style:list-level-properties text:min-label-width="10mm"/>
      </text:list-level-style-bullet>
    </text:list-style>
    <text:list-style style:name="id1-3-2-1-1-18-1-3-2">
      <text:list-level-style-bullet text:bullet-char="-" text:level="1">
        <style:list-level-properties text:min-label-width="10mm"/>
      </text:list-level-style-bullet>
    </text:list-style>
    <text:list-style style:name="id1-3-2-1-1-18-1-3-3">
      <text:list-level-style-bullet text:bullet-char="-" text:level="1">
        <style:list-level-properties text:min-label-width="10mm"/>
      </text:list-level-style-bullet>
    </text:list-style>
    <text:list-style style:name="id1-3-2-1-1-18-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8-2-3">
      <text:list-level-style-bullet text:bullet-char="-" text:level="1">
        <style:list-level-properties text:min-label-width="10mm"/>
      </text:list-level-style-bullet>
    </text:list-style>
    <text:list-style style:name="id1-3-2-1-1-18-2-3-1">
      <text:list-level-style-bullet text:bullet-char="-" text:level="1">
        <style:list-level-properties text:min-label-width="10mm"/>
      </text:list-level-style-bullet>
    </text:list-style>
    <text:list-style style:name="id1-3-2-1-1-18-2-3-2">
      <text:list-level-style-bullet text:bullet-char="-" text:level="1">
        <style:list-level-properties text:min-label-width="10mm"/>
      </text:list-level-style-bullet>
    </text:list-style>
    <text:list-style style:name="id1-3-2-1-1-18-2-3-3">
      <text:list-level-style-bullet text:bullet-char="-" text:level="1">
        <style:list-level-properties text:min-label-width="10mm"/>
      </text:list-level-style-bullet>
    </text:list-style>
    <text:list-style style:name="id1-3-2-1-1-18-2-3-4">
      <text:list-level-style-bullet text:bullet-char="-" text:level="1">
        <style:list-level-properties text:min-label-width="10mm"/>
      </text:list-level-style-bullet>
    </text:list-style>
    <text:list-style style:name="id1-3-2-1-1-18-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8-3-3">
      <text:list-level-style-bullet text:bullet-char="-" text:level="1">
        <style:list-level-properties text:min-label-width="10mm"/>
      </text:list-level-style-bullet>
    </text:list-style>
    <text:list-style style:name="id1-3-2-1-1-18-3-3-1">
      <text:list-level-style-bullet text:bullet-char="-" text:level="1">
        <style:list-level-properties text:min-label-width="10mm"/>
      </text:list-level-style-bullet>
    </text:list-style>
    <text:list-style style:name="id1-3-2-1-1-18-3-3-1-3">
      <text:list-level-style-bullet text:bullet-char="○" text:level="1">
        <style:list-level-properties text:min-label-width="10mm"/>
      </text:list-level-style-bullet>
    </text:list-style>
    <text:list-style style:name="id1-3-2-1-1-18-3-3-1-3-1">
      <text:list-level-style-bullet text:bullet-char="○" text:level="1">
        <style:list-level-properties text:min-label-width="10mm"/>
      </text:list-level-style-bullet>
    </text:list-style>
    <text:list-style style:name="id1-3-2-1-1-18-3-3-1-3-2">
      <text:list-level-style-bullet text:bullet-char="○" text:level="1">
        <style:list-level-properties text:min-label-width="10mm"/>
      </text:list-level-style-bullet>
    </text:list-style>
    <text:list-style style:name="id1-3-2-1-1-18-3-3-1-3-3">
      <text:list-level-style-bullet text:bullet-char="○" text:level="1">
        <style:list-level-properties text:min-label-width="10mm"/>
      </text:list-level-style-bullet>
    </text:list-style>
    <text:list-style style:name="id1-3-2-1-1-18-3-3-2">
      <text:list-level-style-bullet style:num-suffix="" text:bullet-char="​" text:level="1">
        <style:list-level-properties text:min-label-width="10mm"/>
      </text:list-level-style-bullet>
    </text:list-style>
    <text:list-style style:name="id1-3-2-1-1-1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9-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9-1-3">
      <text:list-level-style-bullet text:bullet-char="-" text:level="1">
        <style:list-level-properties text:min-label-width="10mm"/>
      </text:list-level-style-bullet>
    </text:list-style>
    <text:list-style style:name="id1-3-2-1-1-19-1-3-1">
      <text:list-level-style-bullet text:bullet-char="-" text:level="1">
        <style:list-level-properties text:min-label-width="10mm"/>
      </text:list-level-style-bullet>
    </text:list-style>
    <text:list-style style:name="id1-3-2-1-1-19-1-3-2">
      <text:list-level-style-bullet text:bullet-char="-" text:level="1">
        <style:list-level-properties text:min-label-width="10mm"/>
      </text:list-level-style-bullet>
    </text:list-style>
    <text:list-style style:name="id1-3-2-1-1-19-1-3-3">
      <text:list-level-style-bullet text:bullet-char="-" text:level="1">
        <style:list-level-properties text:min-label-width="10mm"/>
      </text:list-level-style-bullet>
    </text:list-style>
    <text:list-style style:name="id1-3-2-1-1-19-1-3-4">
      <text:list-level-style-bullet text:bullet-char="-" text:level="1">
        <style:list-level-properties text:min-label-width="10mm"/>
      </text:list-level-style-bullet>
    </text:list-style>
    <text:list-style style:name="id1-3-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1-3">
      <text:list-level-style-bullet text:bullet-char="-" text:level="1">
        <style:list-level-properties text:min-label-width="10mm"/>
      </text:list-level-style-bullet>
    </text:list-style>
    <text:list-style style:name="id1-3-2-1-1-22-1-3-1">
      <text:list-level-style-bullet text:bullet-char="-" text:level="1">
        <style:list-level-properties text:min-label-width="10mm"/>
      </text:list-level-style-bullet>
    </text:list-style>
    <text:list-style style:name="id1-3-2-1-1-22-1-3-2">
      <text:list-level-style-bullet text:bullet-char="-" text:level="1">
        <style:list-level-properties text:min-label-width="10mm"/>
      </text:list-level-style-bullet>
    </text:list-style>
    <text:list-style style:name="id1-3-2-1-1-22-1-3-3">
      <text:list-level-style-bullet text:bullet-char="-" text:level="1">
        <style:list-level-properties text:min-label-width="10mm"/>
      </text:list-level-style-bullet>
    </text:list-style>
    <text:list-style style:name="id1-3-2-1-1-22-1-3-4">
      <text:list-level-style-bullet text:bullet-char="-" text:level="1">
        <style:list-level-properties text:min-label-width="10mm"/>
      </text:list-level-style-bullet>
    </text:list-style>
    <text:list-style style:name="id1-3-2-1-1-22-1-3-5">
      <text:list-level-style-bullet text:bullet-char="-" text:level="1">
        <style:list-level-properties text:min-label-width="10mm"/>
      </text:list-level-style-bullet>
    </text:list-style>
    <text:list-style style:name="id1-3-2-1-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1-3">
      <text:list-level-style-bullet text:bullet-char="-" text:level="1">
        <style:list-level-properties text:min-label-width="10mm"/>
      </text:list-level-style-bullet>
    </text:list-style>
    <text:list-style style:name="id1-3-2-1-1-23-1-3-1">
      <text:list-level-style-bullet text:bullet-char="-" text:level="1">
        <style:list-level-properties text:min-label-width="10mm"/>
      </text:list-level-style-bullet>
    </text:list-style>
    <text:list-style style:name="id1-3-2-1-1-23-1-3-2">
      <text:list-level-style-bullet text:bullet-char="-" text:level="1">
        <style:list-level-properties text:min-label-width="10mm"/>
      </text:list-level-style-bullet>
    </text:list-style>
    <text:list-style style:name="id1-3-2-1-1-23-1-3-3">
      <text:list-level-style-bullet text:bullet-char="-" text:level="1">
        <style:list-level-properties text:min-label-width="10mm"/>
      </text:list-level-style-bullet>
    </text:list-style>
    <text:list-style style:name="id1-3-2-1-1-23-1-3-4">
      <text:list-level-style-bullet text:bullet-char="-" text:level="1">
        <style:list-level-properties text:min-label-width="10mm"/>
      </text:list-level-style-bullet>
    </text:list-style>
    <text:list-style style:name="id1-3-2-1-1-23-1-3-5">
      <text:list-level-style-bullet text:bullet-char="-" text:level="1">
        <style:list-level-properties text:min-label-width="10mm"/>
      </text:list-level-style-bullet>
    </text:list-style>
    <text:list-style style:name="id1-3-2-1-1-23-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3-2-3">
      <text:list-level-style-bullet text:bullet-char="-" text:level="1">
        <style:list-level-properties text:min-label-width="10mm"/>
      </text:list-level-style-bullet>
    </text:list-style>
    <text:list-style style:name="id1-3-2-1-1-23-2-3-1">
      <text:list-level-style-bullet text:bullet-char="-" text:level="1">
        <style:list-level-properties text:min-label-width="10mm"/>
      </text:list-level-style-bullet>
    </text:list-style>
    <text:list-style style:name="id1-3-2-1-1-23-2-3-2">
      <text:list-level-style-bullet text:bullet-char="-" text:level="1">
        <style:list-level-properties text:min-label-width="10mm"/>
      </text:list-level-style-bullet>
    </text:list-style>
    <text:list-style style:name="id1-3-2-1-1-23-2-3-3">
      <text:list-level-style-bullet text:bullet-char="-" text:level="1">
        <style:list-level-properties text:min-label-width="10mm"/>
      </text:list-level-style-bullet>
    </text:list-style>
    <text:list-style style:name="id1-3-2-1-1-23-2-3-4">
      <text:list-level-style-bullet text:bullet-char="-" text:level="1">
        <style:list-level-properties text:min-label-width="10mm"/>
      </text:list-level-style-bullet>
    </text:list-style>
    <text:list-style style:name="id1-3-2-1-1-23-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3-3-3">
      <text:list-level-style-bullet text:bullet-char="-" text:level="1">
        <style:list-level-properties text:min-label-width="10mm"/>
      </text:list-level-style-bullet>
    </text:list-style>
    <text:list-style style:name="id1-3-2-1-1-23-3-3-1">
      <text:list-level-style-bullet text:bullet-char="-" text:level="1">
        <style:list-level-properties text:min-label-width="10mm"/>
      </text:list-level-style-bullet>
    </text:list-style>
    <text:list-style style:name="id1-3-2-1-1-23-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3-4-3">
      <text:list-level-style-bullet text:bullet-char="-" text:level="1">
        <style:list-level-properties text:min-label-width="10mm"/>
      </text:list-level-style-bullet>
    </text:list-style>
    <text:list-style style:name="id1-3-2-1-1-23-4-3-1">
      <text:list-level-style-bullet text:bullet-char="-" text:level="1">
        <style:list-level-properties text:min-label-width="10mm"/>
      </text:list-level-style-bullet>
    </text:list-style>
    <text:list-style style:name="id1-3-2-1-1-23-4-3-2">
      <text:list-level-style-bullet text:bullet-char="-" text:level="1">
        <style:list-level-properties text:min-label-width="10mm"/>
      </text:list-level-style-bullet>
    </text:list-style>
    <text:list-style style:name="id1-3-2-1-1-23-4-3-3">
      <text:list-level-style-bullet text:bullet-char="-" text:level="1">
        <style:list-level-properties text:min-label-width="10mm"/>
      </text:list-level-style-bullet>
    </text:list-style>
    <text:list-style style:name="id1-3-2-1-1-23-4-3-4">
      <text:list-level-style-bullet text:bullet-char="-" text:level="1">
        <style:list-level-properties text:min-label-width="10mm"/>
      </text:list-level-style-bullet>
    </text:list-style>
  </office:automatic-styles>
  <office:body>
    <office:text>
      <text:p text:style-name="new_page_staatscourant"/>
      <text:p text:style-name="single-kop-titel">Voornemen tot verlenen begrotingssubsidie aan Stichting PEP Den Haag Participatie Emancipatie Professionals</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Den Haag (hierna: college) publiceert hierbij dat zij het voornemen heeft om jaarlijks een begrotingssubsidie te verlenen aan Stichting PEP Den Haag Participatie Emancipatie Professionals voor de periode 2027 tot en met 2030 van maximaal € 2.641.000,-<text:note text:id="noot_id1-3-2-1-1-1-1" text:note-class="footnote"><text:note-citation text:label=" 1 "> 1 </text:note-citation><text:note-body><text:p text:style-name="noot.al">De subsidie wordt conform artikel 15a, eerste lid, van de Algemene subsidieverordening Den Haag 2020 geïndexeerd. </text:p></text:note-body></text:note> per kalenderjaar. Deze subsidie is bedoeld om één online en fysiek zichtbare vrijwilligerscentrale te faciliteren met voldoende kennis en expertise waar vrijwilligers, mantelzorgers, vrijwilligersorganisaties en maatschappelijke organisaties in Den Haag terecht kunnen. Naar het oordeel van het college is Stichting PEP Den Haag Participatie Emancipatie Professionals de enige serieuze gegadigde voor deze subsidie.</text:p>
            <text:p text:style-name="common-al">
            <text:span text:style-name="nadrukvet">Beoogde grondslag van subsidieverlening</text:span>
          </text:p>
            <text:p text:style-name="common-al">Het college is voornemens de begrotingssubsidie te verlenen op grond van artikel 4:23, derde lid, sub c, van de Algemene wet bestuursrecht. Tevens wordt op deze subsidie de Algemene subsidieverordening van Den Haag van toepassing verklaard. </text:p>
            <text:p text:style-name="common-al">
            <text:span text:style-name="nadrukvet">Kader uit de rechtspraak</text:span>
          </text:p>
            <text:p text:style-name="common-al">Op 26 november 2021 heeft de Hoge Raad het Didam-arrest (ECLI:NL:HR:2021:1778) gewezen waaruit voortvloeit dat, op grond van het gelijkheidsbeginsel, overheden verplicht zijn gegadigden mededingingsruimte te bieden bij de verdeling van schaarse middelen. Op 23 juli 2025 heeft de Raad van State (ECLI:NL:RVS:2025:3399) geoordeeld dat bij een begrotingssubsidie de mededingingsruimte begrenst mag worden als bij voorbaat vaststaat of redelijkerwijs mag worden aangenomen dat op grond van objectieve, toetsbare en redelijke criteria slechts één serieuze gegadigde in aanmerking komt voor de subsidie. Ten behoeve van het bieden van mededingingsruimte moet de subsidieverstrekker zijn voornemen daartoe dan wel minimaal acht weken van tevoren bekendmaken, zodat een ieder daarvan kennis kan nemen. Met deze publicatie handelt het college binnen de meegegeven juridisch kaders uit de rechtspraak. </text:p>
            <text:p text:style-name="common-al">
            <text:span text:style-name="nadrukvet">Inleiding</text:span>
          </text:p>
            <text:p text:style-name="common-al">Het college vindt het belangrijk dat vrijwilligers, mantelzorgers, vrijwilligersorganisaties en maatschappelijke organisaties terecht kunnen bij één organisatie die functioneert als de vrijwilligerscentrale voor alle vragen, advisering en ondersteuning rondom vraagstukken in het kader van vrijwilligerswerk en mantelzorg. Het bundelen van kennis en ervaring met vrijwilligerswerk en mantelzorg in het maatschappelijk middenveld is essentieel voor een stevige sociale basis waar inwoners op kunnen terugvallen. Daarom is het college voornemens om € 2.641.000,- aan subsidie te verlenen om een bijdrage te leveren aan het faciliteren van één online en fysiek zichtbare vrijwilligerscentrale met voldoende kennis en expertise waar vrijwilligers, vrijwilligersorganisaties en maatschappelijke organisaties in Den Haag terecht kunnen. De activiteiten versterken elkaar, worden daarom in samenhang uitgevoerd, en zijn gericht op toekomstbestendig vrijwilligerswerk en vitale maatschappelijke organisaties. Daarmee draagt de subsidie bij aan de volgende doelstellingen:</text:p>
            <text:list text:style-name="id1-3-2-1-1-8">
              <text:list-item text:style-override="id1-3-2-1-1-8-1">
                <text:number>-</text:number>
                <text:p text:style-name="al">het vergroten van de zichtbaarheid van de vrijwilligerscentrale als het platform voor vrijwilligers en maatschappelijke organisaties voor alle Haagse inwoners;</text:p>
              </text:list-item>
              <text:list-item text:style-override="id1-3-2-1-1-8-2">
                <text:number>-</text:number>
                <text:p text:style-name="al">vergroten van de zichtbaarheid van en waardering voor het vrijwilligerswerk in Den Haag;</text:p>
              </text:list-item>
              <text:list-item text:style-override="id1-3-2-1-1-8-3">
                <text:number>-</text:number>
                <text:p text:style-name="al">toekomstbestendig vrijwilligerswerk en vitale maatschappelijke organisaties en initiatieven in Den Haag, zodat deze een bijdrage kunnen leveren aan Den Haag en haar inwoners;</text:p>
              </text:list-item>
              <text:list-item text:style-override="id1-3-2-1-1-8-4">
                <text:number>-</text:number>
                <text:p text:style-name="al">de kennisuitwisseling tussen organisaties die zich bezighouden met vrijwilligerswerk </text:p>
              </text:list-item>
            </text:list>
            <text:p text:style-name="common-al">binnen de informele zorgsector.</text:p>
            <text:p text:style-name="common-al">Om een bijdrage te leveren aan deze doelstellingen wordt subsidie uitsluitend verstrekt voor het in samenhang organiseren van de volgende activiteiten gericht op:</text:p>
            <text:list text:style-name="id1-3-2-1-1-11">
              <text:list-item text:style-override="id1-3-2-1-1-11-1">
                <text:number>1.</text:number>
                <text:p text:style-name="al">
                <text:span text:style-name="nadrukvet">Het exploiteren van de vrijwilligerscentrale:</text:span>
              </text:p>
                <text:list text:style-name="id1-3-2-1-1-11-1-3">
                  <text:list-item text:style-override="id1-3-2-1-1-11-1-3-1">
                    <text:number>-</text:number>
                    <text:p text:style-name="al">het aanbieden van een fysieke locatie waar vrijwilligers, vrijwilligersorganisaties en maatschappelijke organisaties terecht kunnen voor ondersteuning, training, gebruik van ruimtes en het organiseren van bijeenkomsten;</text:p>
                  </text:list-item>
                  <text:list-item text:style-override="id1-3-2-1-1-11-1-3-2">
                    <text:number>-</text:number>
                    <text:p text:style-name="al">het online zichtbaar zijn als vrijwilligerscentrale, het vergroten van deze zichtbaarheid en het online aanbieden van in ieder geval de volgende informatie:</text:p>
                    <text:list text:style-name="id1-3-2-1-1-11-1-3-2-3">
                      <text:list-item text:style-override="id1-3-2-1-1-11-1-3-2-3-1">
                        <text:number>○</text:number>
                        <text:p text:style-name="al">Relevante informatie over vrijwilligerswerk en vacatures voor vrijwilligers;</text:p>
                      </text:list-item>
                      <text:list-item text:style-override="id1-3-2-1-1-11-1-3-2-3-2">
                        <text:number>○</text:number>
                        <text:p text:style-name="al">het volledige aanbod van diensten voor vrijwilligers, vrijwilligersorganisaties en maatschappelijke organisaties;</text:p>
                      </text:list-item>
                      <text:list-item text:style-override="id1-3-2-1-1-11-1-3-2-3-3">
                        <text:number>○</text:number>
                        <text:p text:style-name="al">overige relevante informatie met betrekking tot de activiteiten van de vrijwilligerscentrale;</text:p>
                      </text:list-item>
                    </text:list>
                  </text:list-item>
                  <text:list-item text:style-override="id1-3-2-1-1-11-1-3-3">
                    <text:number>-</text:number>
                    <text:p text:style-name="al">het hebben en doorontwikkelen van voldoende kennis van de lokale situatie in Den Haag en op stadsdeelniveau, waaronder het kennen van de relevante vrijwilligersorganisaties en maatschappelijke organisaties, als randvoorwaarde om de overige activiteiten effectief en efficiënt uit te kunnen voeren.</text:p>
                  </text:list-item>
                  <text:list-item text:style-override="id1-3-2-1-1-11-1-3-4">
                    <text:number>-</text:number>
                    <text:p text:style-name="al">het op- en uitbouwen van, en deelnemen aan netwerken met samenwerkingspartners, waaronder overheid, welzijnspartners, andere vrijwilligerscentrales, maatschappelijke organisaties en vrijwilligersorganisaties. </text:p>
                  </text:list-item>
                </text:list>
              </text:list-item>
            </text:list>
            <text:list text:style-name="id1-3-2-1-1-12">
              <text:list-item text:style-override="id1-3-2-1-1-12-1">
                <text:number>2.</text:number>
                <text:p text:style-name="al">
                <text:span text:style-name="nadrukvet">Het adviseren en ondersteunen van vrijwilligersorganisaties en maatschappelijke organisaties:</text:span>
              </text:p>
                <text:list text:style-name="id1-3-2-1-1-12-1-3">
                  <text:list-item text:style-override="id1-3-2-1-1-12-1-3-1">
                    <text:number>-</text:number>
                    <text:p text:style-name="al">het bieden van advies, kennisbevordering, en ondersteuning aan vrijwilligersorganisaties en maatschappelijke organisaties op een methodische wijze die aansluit op de behoefte van de organisaties. Met daarbij een gespecialiseerd aanbod voor de Haagse bewonersorganisaties;</text:p>
                  </text:list-item>
                  <text:list-item text:style-override="id1-3-2-1-1-12-1-3-2">
                    <text:number>-</text:number>
                    <text:p text:style-name="al">het verbinden van vrijwilligersorganisaties en maatschappelijke organisaties aan bedrijven uit Den Haag en het realiseren van een kosteloze uitruil van producten en diensten in het kader van maatschappelijk verantwoord ondernemen en ‘social return on investment (SROI)’, tussen het Haagse bedrijfsleven en het maatschappelijk middenveld.</text:p>
                  </text:list-item>
                  <text:list-item text:style-override="id1-3-2-1-1-12-1-3-3">
                    <text:number>-</text:number>
                    <text:p text:style-name="al">het adviseren en begeleiden van vrijwilligersorganisaties en maatschappelijke organisaties bij het behalen van het Haags Keurmerk voor Vrijwilligersorganisaties (HKV) of het keurmerk Vrijwillige Inzet Goed Geregeld (van VrijwilligerswerkNL) en het verstrekken van deze certificaten.</text:p>
                  </text:list-item>
                </text:list>
              </text:list-item>
            </text:list>
            <text:list text:style-name="id1-3-2-1-1-13">
              <text:list-item text:style-override="id1-3-2-1-1-13-1">
                <text:number>3.</text:number>
                <text:p text:style-name="al">
                <text:span text:style-name="nadrukvet">Het koppelen van vrijwilligers aan vrijwilligersorganisaties en maatschappelijke organisaties</text:span>
              </text:p>
                <text:list text:style-name="id1-3-2-1-1-13-1-3">
                  <text:list-item text:style-override="id1-3-2-1-1-13-1-3-1">
                    <text:number>-</text:number>
                    <text:p text:style-name="al">het verbinden van vrijwilligers aan vrijwilligersorganisaties en maatschappelijke organisaties, waardoor vrijwilligers aan de slag gaan bij organisaties in Den Haag als vrijwilligers of vrijwillige bestuurders, door:</text:p>
                    <text:list text:style-name="id1-3-2-1-1-13-1-3-1-3">
                      <text:list-item text:style-override="id1-3-2-1-1-13-1-3-1-3-1">
                        <text:number>○</text:number>
                        <text:p text:style-name="al">het organiseren van evenementen waarbij vrijwilligers en maatschappelijke organisaties met elkaar worden verbonden en aan de slag gaan voor één van deze organisaties;</text:p>
                      </text:list-item>
                      <text:list-item text:style-override="id1-3-2-1-1-13-1-3-1-3-2">
                        <text:number>○</text:number>
                        <text:p text:style-name="al">het aanbieden van een online platform waar vrijwilligers en organisaties elkaar kunnen vinden met de mogelijkheid voor organisaties om vacatures te plaatsen en sollicitaties af te handelen, alsook om zelf potentiële vrijwilligers te benaderen die zich hebben aangemeld;</text:p>
                      </text:list-item>
                      <text:list-item text:style-override="id1-3-2-1-1-13-1-3-1-3-3">
                        <text:number>○</text:number>
                        <text:p text:style-name="al">het verbinden van niet-Nederlandstalige vrijwilligers, waaronder expats en arbeidsmigranten, aan maatschappelijke organisaties voor het verrichten van vrijwilligerswerk in Den Haag door middel van digitale en fysieke activiteiten;</text:p>
                      </text:list-item>
                      <text:list-item text:style-override="id1-3-2-1-1-13-1-3-1-3-4">
                        <text:number>○</text:number>
                        <text:p text:style-name="al">het verbinden van vrijwilligers met interesse in een bestuursfunctie bij een vrijwilligersorganisatie of maatschappelijke organisatie aan deze organisatie, waarbij de geïnteresseerde vrijwilligers worden geregistreerd, als ook de organisaties die bestuursleden zoeken.</text:p>
                      </text:list-item>
                    </text:list>
                  </text:list-item>
                </text:list>
              </text:list-item>
            </text:list>
            <text:list text:style-name="id1-3-2-1-1-14">
              <text:list-item text:style-override="id1-3-2-1-1-14-1">
                <text:number>4.</text:number>
                <text:p text:style-name="al">
                <text:span text:style-name="nadrukvet">Het ontwikkelen en kosteloos aanbieden van trainingen aan vrijwilligers, vrijwilligersorganisaties en maatschappelijke organisaties</text:span>
              </text:p>
                <text:list text:style-name="id1-3-2-1-1-14-1-3">
                  <text:list-item text:style-override="id1-3-2-1-1-14-1-3-1">
                    <text:number>-</text:number>
                    <text:p text:style-name="al">Het ontwikkelen en aanbieden van een kosteloos en passend trainingsaanbod aan vrijwilligersorganisaties, maatschappelijke organisaties en vrijwilligers;</text:p>
                  </text:list-item>
                  <text:list-item text:style-override="id1-3-2-1-1-14-1-3-2">
                    <text:number>-</text:number>
                    <text:p text:style-name="al">Het aanbieden van een bij Haagse inwoners bekend digitaal platform met daarop het aanbod van kosteloze fysieke en online trainingen vanuit de eigen organisatie en van andere externe aanbieders voor maximaal een kleine bijdrage, gericht op vrijwilligers, mantelzorgers, vrijwilligersorganisaties en maatschappelijke organisaties;</text:p>
                  </text:list-item>
                </text:list>
              </text:list-item>
            </text:list>
            <text:p text:style-name="common-al">
            <text:span text:style-name="nadrukvet">Toetsingscriteria</text:span>
          </text:p>
            <text:p text:style-name="common-al">Het college heeft voorafgaand aan dit voornemen tot verlenen van subsidie meerdere objectieve, toetsbare en redelijke criteria geformuleerd. Potentieel gegadigden en de uit te voeren activiteiten moeten voldoen aan deze criteria om in aanmerking te komen voor subsidie. De aanvrager en de activiteiten dienen te voldoen aan de volgende criteria:</text:p>
            <text:list text:style-name="id1-3-2-1-1-17">
              <text:list-item text:style-override="id1-3-2-1-1-17-1">
                <text:number>1.</text:number>
                <text:p text:style-name="al">
                <text:span text:style-name="nadrukvet">Het exploiteren van het vrijwilligerscentrum:</text:span>
              </text:p>
                <text:list text:style-name="id1-3-2-1-1-17-1-3">
                  <text:list-item text:style-override="id1-3-2-1-1-17-1-3-1">
                    <text:number>-</text:number>
                    <text:p text:style-name="al">de aanvrager beschikt over een fysieke locatie in Den Haag geschikt en ingericht voor:</text:p>
                    <text:list text:style-name="id1-3-2-1-1-17-1-3-1-3">
                      <text:list-item text:style-override="id1-3-2-1-1-17-1-3-1-3-1">
                        <text:number>○</text:number>
                        <text:p text:style-name="al">het geven van trainingen aan meer dan 10 deelnemers;</text:p>
                      </text:list-item>
                      <text:list-item text:style-override="id1-3-2-1-1-17-1-3-1-3-2">
                        <text:number>○</text:number>
                        <text:p text:style-name="al">het organiseren van bijeenkomsten voor meer dan 50 deelnemers;</text:p>
                      </text:list-item>
                      <text:list-item text:style-override="id1-3-2-1-1-17-1-3-1-3-3">
                        <text:number>○</text:number>
                        <text:p text:style-name="al">het voeren van adviesgesprekken en vertrouwelijke gesprekken;</text:p>
                      </text:list-item>
                    </text:list>
                  </text:list-item>
                  <text:list-item text:style-override="id1-3-2-1-1-17-1-3-2">
                    <text:number>-</text:number>
                    <text:p text:style-name="al">de aanvrager beschikt binnen drie maanden na de start van de activiteiten over één of meerdere voor vrijwilligers, mantelzorgers, vrijwilligersorganisaties en maatschappelijke organisaties toegankelijkewebsite(s) met daarop in ieder geval de volgende informatie:</text:p>
                    <text:list text:style-name="id1-3-2-1-1-17-1-3-2-3">
                      <text:list-item text:style-override="id1-3-2-1-1-17-1-3-2-3-1">
                        <text:number>○</text:number>
                        <text:p text:style-name="al">relevante informatie voor inwoners van Den Haag die vrijwilligerswerk willen gaan doen of nu al vrijwilligerswerk doen en relevante informatie ter ondersteuning van Haagse vrijwilligersorganisaties en maatschappelijke organisaties;</text:p>
                      </text:list-item>
                      <text:list-item text:style-override="id1-3-2-1-1-17-1-3-2-3-2">
                        <text:number>○</text:number>
                        <text:p text:style-name="al">beschikbare vacatures voor vrijwilligerswerk aangeboden door Haagse vrijwilligersorganisaties en maatschappelijke organisaties;</text:p>
                      </text:list-item>
                      <text:list-item text:style-override="id1-3-2-1-1-17-1-3-2-3-3">
                        <text:number>○</text:number>
                        <text:p text:style-name="al">een volledig aanbod van beschikbare diensten en activiteiten voor vrijwilligers, mantelzorgers, vrijwilligersorganisaties en maatschappelijke organisaties;</text:p>
                      </text:list-item>
                      <text:list-item text:style-override="id1-3-2-1-1-17-1-3-2-3-4">
                        <text:number>○</text:number>
                        <text:p text:style-name="al">contactinformatie en informatie over bereikbaarheid;</text:p>
                      </text:list-item>
                    </text:list>
                  </text:list-item>
                  <text:list-item text:style-override="id1-3-2-1-1-17-1-3-3">
                    <text:number>-</text:number>
                    <text:p text:style-name="al">de aanvrager is in staat om activiteiten uit te voeren die aantoonbaar bijdragen aan het vergroten van de online zichtbaarheid en het bereik van de vrijwilligerscentrale onder inwoners, vrijwilligersorganisaties en maatschappelijke organisaties van Den Haag. Dit blijkt uit dat de aanvrager in staat is meerdere interventies in te zetten en in de aanvraag onderbouwd is hoe de resultaten bijdragen aan het vergroten van de online zichtbaarheid;</text:p>
                  </text:list-item>
                  <text:list-item text:style-override="id1-3-2-1-1-17-1-3-4">
                    <text:number>-</text:number>
                    <text:p text:style-name="al">de aanvrager heeft bij aanvang van de activiteiten de beschikking over een breed netwerk van minimaal 1.500 vrijwilligersorganisaties en maatschappelijke organisaties in Den Haag en de verschillende stadsdelen van Den Haag of de aanvrager is in staat dit netwerk binnen drie maanden na de start van de activiteiten op te bouwen. Dit blijkt uit een onderbouwing waarmee de aanvrager aannemelijk maakt te beschikken over dit netwerk of een strategie om dit netwerk binnen 3 maanden na aanvang van de activiteiten op te bouwen;</text:p>
                  </text:list-item>
                  <text:list-item text:style-override="id1-3-2-1-1-17-1-3-5">
                    <text:number>-</text:number>
                    <text:p text:style-name="al">de aanvrager is in staat bij het uitvoeren van de activiteiten minimaal één accounthouder per stadsdeel in te zetten met voldoende kennis van de lokale situatie op stadsdeelniveau en kan daardoor organisaties in het stadsdeel goed adviseren en met elkaar verbinden. </text:p>
                  </text:list-item>
                  <text:list-item text:style-override="id1-3-2-1-1-17-1-3-6">
                    <text:number>-</text:number>
                    <text:p text:style-name="al">de aanvrager onderhoudt contact met lokale samenwerkingspartners in het sociaal domein, waaronder de gemeente Den Haag, welzijnsorganisaties en aanbieders van trainingen. Daarnaast onderhoudt de aanvrager contact met andere vrijwilligerscentrales in het land. Dit blijkt uit een aanpak waarmee de aanvrager zich aantoonbaar inzet voor het opbouwen en onderhouden van dit contact;</text:p>
                  </text:list-item>
                </text:list>
              </text:list-item>
            </text:list>
            <text:list text:style-name="id1-3-2-1-1-18">
              <text:list-item text:style-override="id1-3-2-1-1-18-1">
                <text:number>2.</text:number>
                <text:p text:style-name="al">
                <text:span text:style-name="nadrukvet">Het adviseren en ondersteunen van vrijwilligersorganisaties en maatschappelijke organisaties</text:span>
              </text:p>
                <text:list text:style-name="id1-3-2-1-1-18-1-3">
                  <text:list-item text:style-override="id1-3-2-1-1-18-1-3-1">
                    <text:number>-</text:number>
                    <text:p text:style-name="al">de aanvrager is aantoonbaar in staat om jaarlijks meer dan 900 adviestrajecten of ondersteuningstrajecten uit te voeren die aansluiten op de behoefte van vrijwilligersorganisaties of maatschappelijke organisaties. Dit blijkt uit een onderbouwde aanpak waarmee de aanvrager het aannemelijk maakt dat deze minimaal 900 advies- en ondersteuningstrajecten op methodische wijze kan uitvoeren;</text:p>
                  </text:list-item>
                  <text:list-item text:style-override="id1-3-2-1-1-18-1-3-2">
                    <text:number>-</text:number>
                    <text:p text:style-name="al">de aanvrager is aantoonbaar in staat om Haagse vrijwilligersorganisaties en maatschappelijke organisaties te verbinden aan bedrijven en beschikt over voldoende kennis en expertise om in het kader van maatschappelijk ondernemen en SROI een kosteloze uitruil van producten diensten tussen het maatschappelijk middenveld en het bedrijfsleven te faciliteren. Dit blijkt uit de aanpak waarmee de aanvrager aannemelijk maakt dat zij in staat is om minimaal 100 keer een uitruil te realiseren door het koppelen van bedrijven (vanuit maatschappelijk ondernemen of SROI) aan vrijwilligersorganisaties en maatschappelijke organisaties zodat zij tot onderlinge uitruil van producten en dienst kunnen komen. </text:p>
                  </text:list-item>
                  <text:list-item text:style-override="id1-3-2-1-1-18-1-3-3">
                    <text:number>-</text:number>
                    <text:p text:style-name="al">de aanvrager is bij aanvang van de activiteiten aantoonbaar in staat om per jaar minimaal 20 trajecten voor vrijwilligersorganisaties en maatschappelijke organisaties te starten, doorlopen en/of te voltooien. Tijdens deze trajecten behalen de organisaties het Haags Keurmerk voor Vrijwilligersorganisaties (HKV) of een gelijkwaardig keurmerk, waarmee de kwaliteit van het vrijwilligersbeleid kan worden aangetoond door de organisatie.de aanvrager is bij aanvang van de activiteiten aantoonbaar in staat om minimaal 8 trajecten voor vrijwilligersorganisaties of maatschappelijke organisaties te starten, doorlopen en/of te voltooien om hen de certificering Vrijwillige Inzet Goed Geregeld te laten behalen. Dit blijkt uit het beschikken over voldoende adviseurs die vanuit de Vereniging VrijwilligerswerkNL een licentie hebben ontvangen om vrijwilligersorganisaties en maatschappelijke organisaties te mogen begeleiden bij het behalen van de certificering.</text:p>
                  </text:list-item>
                </text:list>
              </text:list-item>
              <text:list-item text:style-override="id1-3-2-1-1-18-2">
                <text:number>3.</text:number>
                <text:p text:style-name="al">
                <text:span text:style-name="nadrukvet">Het koppelen van vrijwilligers aan vrijwilligersorganisaties en maatschappelijke organisaties</text:span>
              </text:p>
                <text:list text:style-name="id1-3-2-1-1-18-2-3">
                  <text:list-item text:style-override="id1-3-2-1-1-18-2-3-1">
                    <text:number>-</text:number>
                    <text:p text:style-name="al">de aanvrager is in staat om jaarlijks minimaal 3.000 Haagse inwoners waaronder niet-Nederlands sprekende inwoners, zoals expats en arbeidsmigranten, aan maatschappelijke organisaties of vrijwilligersorganisaties te koppelen, zodat zij vrijwilligerswerk gaan uitvoeren. Dit blijkt uit een aanpak waarmee de aanvrager voldoende aannemelijk maakt dat zij 3.000 potentiële vrijwilligers kan entameren om vrijwilligerswerk uit te voeren bij vrijwilligersorganisaties of maatschappelijke organisaties in Den Haag; en</text:p>
                  </text:list-item>
                  <text:list-item text:style-override="id1-3-2-1-1-18-2-3-2">
                    <text:number>-</text:number>
                    <text:p text:style-name="al">de aanvrager is in staat om minimaal 15 vrijwilligers te werven die geïnteresseerd zijn in een bestuursfunctie bij een vrijwilligersorganisatie of maatschappelijke organisatie te verrichten en is in staat deze vrijwilligers aan deze organisaties te koppelen en begeleiden in dit proces. Dit blijkt uit een aanpak waarmee de aanvrager voldoende aannemelijk maakt dat 15 vrijwilligers een bestuursfunctie zullen gaan bekleden bij een vrijwilligersorganisatie of maatschappelijke organisatie; en</text:p>
                  </text:list-item>
                  <text:list-item text:style-override="id1-3-2-1-1-18-2-3-3">
                    <text:number>-</text:number>
                    <text:p text:style-name="al">de aanvrager is in staat om één of meerdere fysieke activiteiten te organiseren waarbij potentiële vrijwilligers in contact gebracht worden met vrijwilligersorganisaties en maatschappelijke organisaties. Zij is in staat om 1.500 potentiële vrijwilligers en 100 unieke vrijwilligersorganisaties of maatschappelijke organisaties te werven die deelnemen aan deze activiteiten. De aanvrager maakt aannemelijk dat met deze door de aanvrager georganiseerde activiteiten minimaal 100 potentiële vrijwilligers, deel zullen nemen aan vrijwilligerswerk. Dit blijkt uit een aanpak waarmee de aanvrager aannemelijk maakt dat zij in staat is dit evenement te organiseren en in staat is deze vrijwilligers te activeren om vrijwilligerswerk te doen; en</text:p>
                  </text:list-item>
                  <text:list-item text:style-override="id1-3-2-1-1-18-2-3-4">
                    <text:number>-</text:number>
                    <text:p text:style-name="al">de aanvrager is in staat om één of meerdere fysieke activiteiten ten behoeve van het matchen van potentiële niet-Nederlandstalige vrijwilligers met vrijwilligersorganisaties en maatschappelijke organisaties te organiseren. Aan de door de aanvrager te organiseren activiteiten nemen minimaal 200 unieke deelnemers en 25 unieke organisaties deel, waardoor 50 unieke vrijwilligers, vrijwilligerswerk gaan doen. Dit blijkt uit een aanpak waarmee de aanvrager aannemelijk maakt dat zij deze activiteiten organiseert en deze vrijwilligers activeert te activeren om vrijwilligerswerk te doen;</text:p>
                  </text:list-item>
                </text:list>
              </text:list-item>
              <text:list-item text:style-override="id1-3-2-1-1-18-3">
                <text:number>4.</text:number>
                <text:p text:style-name="al">
                <text:span text:style-name="nadrukvet">Het ontwikkelen en kosteloos aanbieden van trainingen aan vrijwilligers, mantelzorgers, vrijwilligersorganisaties en maatschappelijke organisaties</text:span>
              </text:p>
                <text:list text:style-name="id1-3-2-1-1-18-3-3">
                  <text:list-item text:style-override="id1-3-2-1-1-18-3-3-1">
                    <text:number>-</text:number>
                    <text:p text:style-name="al">de aanvrager biedt bij aanvang van de activiteiten minimaal 200 trainingen vrijwel kosteloos aan vrijwilligers, mantelzorgers, vrijwilligersorganisaties en mantelzorgorganisaties aan. Deze trainingen:</text:p>
                    <text:list text:style-name="id1-3-2-1-1-18-3-3-1-3">
                      <text:list-item text:style-override="id1-3-2-1-1-18-3-3-1-3-1">
                        <text:number>○</text:number>
                        <text:p text:style-name="al">sluiten aan op de behoefte van vrijwilligers, mantelzorgers, vrijwilligersorganisaties en mantelzorgorganisaties in Den Haag. </text:p>
                      </text:list-item>
                      <text:list-item text:style-override="id1-3-2-1-1-18-3-3-1-3-2">
                        <text:number>○</text:number>
                        <text:p text:style-name="al">worden voor deelnemers kosteloos georganiseerd door de aanvrager en minimaal 20 andere organisaties waarbij voor trainingen van andere organisaties maximaal een bijdrage van 15 euro mag worden gevraagd aan deelnemers om de kosten te dekken;</text:p>
                      </text:list-item>
                      <text:list-item text:style-override="id1-3-2-1-1-18-3-3-1-3-3">
                        <text:number>○</text:number>
                        <text:p text:style-name="al">worden bezocht door minimaal 1.500 deelnemers, of aanvrager organiseert in ieder geval 90 trainingen;</text:p>
                      </text:list-item>
                    </text:list>
                  </text:list-item>
                  <text:list-item text:style-override="id1-3-2-1-1-18-3-3-2">
                    <text:number/>
                    <text:p text:style-name="al">Dit blijkt uit een onderbouwing waarmee de aanvrager aannemelijk maakt dat zij bij aanvang van de activiteiten een trainingsaanbod aan kunnen bieden dat voldoet aan de bovenstaande criteria.</text:p>
                  </text:list-item>
                </text:list>
              </text:list-item>
            </text:list>
            <text:list text:style-name="id1-3-2-1-1-19">
              <text:list-item text:style-override="id1-3-2-1-1-19-1">
                <text:number>5.</text:number>
                <text:p text:style-name="al">
                <text:span text:style-name="nadrukvet">Overige criteria</text:span>
              </text:p>
                <text:list text:style-name="id1-3-2-1-1-19-1-3">
                  <text:list-item text:style-override="id1-3-2-1-1-19-1-3-1">
                    <text:number>-</text:number>
                    <text:p text:style-name="al">de aanvrager betreft een rechtspersoon zonder winstoogmerk met een ANBI-status;</text:p>
                  </text:list-item>
                  <text:list-item text:style-override="id1-3-2-1-1-19-1-3-2">
                    <text:number>-</text:number>
                    <text:p text:style-name="al">de opgenomen doelstelling in de statuten van de aanvrager sluiten aan op het doel van de subsidie;</text:p>
                  </text:list-item>
                  <text:list-item text:style-override="id1-3-2-1-1-19-1-3-3">
                    <text:number>-</text:number>
                    <text:p text:style-name="al">de aanvrager heeft minimaal 3 jaar ervaring met de genoemde activiteiten en kan dit aantonen;</text:p>
                  </text:list-item>
                  <text:list-item text:style-override="id1-3-2-1-1-19-1-3-4">
                    <text:number>-</text:number>
                    <text:p text:style-name="al">de aanvrager is bij aanvang van de activiteiten onderdeel van regionale samenwerkingsverbanden of samenwerkingsverbanden binnen de G4 voor vrijwilligerscentrales en is als lid aangesloten bij de landelijke branchevereniging VrijwilligerswerkNL.</text:p>
                  </text:list-item>
                </text:list>
              </text:list-item>
            </text:list>
            <text:p text:style-name="common-al">
            <text:span text:style-name="nadrukvet">Één serieuze gegadigde</text:span>
          </text:p>
            <text:p text:style-name="common-al">In 2024 heeft het college een marktverkenning uitgevoerd waaruit blijkt dat er geen andere organisaties zijn die voldoende schaalgrootte, kennis, expertise en netwerk hebben gericht op het ondersteunen van vrijwilligersorganisaties en maatschappelijke organisaties. Daarom is op 9 januari 2024 de Haagse gemeenteraad geïnformeerd (RIS317707) over het instellen van een begrotingssubsidie aan Stichting PEP Den Haag Participatie Emancipatie Professionals vanaf 2025 voor het uitvoeren van activiteiten. Daarnaast is dit voornemen op 18 april 2025 besproken in commissie samenleving. In de periode 2024 – 2026 hebben zich tot op heden geen potentiële gegadigden gemeld. Gelet op het voorgaande en bovenstaande toetsingscriteria stelt het college zich op het standpunt dat Stichting PEP Den Haag Participatie Emancipatie Professionals de enige serieuze gegadigde is die in aanmerking komt voor de subsidie. Zij motiveert dit aan de hand van de objectieve, toetsbare en redelijke criteria als volgt:</text:p>
            <text:list text:style-name="id1-3-2-1-1-22">
              <text:list-item text:style-override="id1-3-2-1-1-22-1">
                <text:number>1.</text:number>
                <text:p text:style-name="al">
                <text:span text:style-name="nadrukvet">Het exploiteren van het vrijwilligerscentrum:</text:span>
              </text:p>
                <text:list text:style-name="id1-3-2-1-1-22-1-3">
                  <text:list-item text:style-override="id1-3-2-1-1-22-1-3-1">
                    <text:number>-</text:number>
                    <text:p text:style-name="al">de aanvrager beschikt over een pand aan de Riviervismarkt 5 in Den Haag en beschikt over twee ruimtes voor het geven van trainingen aan meer dan 10 deelnemers. Daarnaast beschikt de locatie over een centrale ruimte geschikt voor meer dan 80 deelnemers en kleinere ruimtes voor het houden van gesprek;</text:p>
                  </text:list-item>
                  <text:list-item text:style-override="id1-3-2-1-1-22-1-3-2">
                    <text:number>-</text:number>
                    <text:p text:style-name="al">de aanvrager beschikt over meerdere websites, waaronder <text:a xlink:href="http://www.pepdenhaag.nl" xlink:type="simple"><text:span text:style-name="nadrukondlijn">www.pepdenhaag.nl</text:span></text:a>, <text:a xlink:href="http://www.denhaagdoet.nl" xlink:type="simple"><text:span text:style-name="nadrukondlijn">www.denhaagdoet.nl</text:span></text:a>, <text:a xlink:href="http://www.denhaagdoetacademie.nl" xlink:type="simple"><text:span text:style-name="nadrukondlijn">www.denhaagdoetacademie.nl</text:span></text:a>, en <text:a xlink:href="http://www.volunteerthehague.nl" xlink:type="simple"><text:span text:style-name="nadrukondlijn">www.volunteerthehague.nl</text:span></text:a>. Op deze websites is alle relevante informatie voor inwoners in Den Haag die geïnteresseerd zijn in het doen van vrijwilligerswerk te vinden, wordt een groot aanbod van trainingen aangeboden en zit een module om potentiële vrijwilligers met organisaties te matchen. Ook staat op alle websites opgenomen hoe contact opgenomen kan worden met de vrijwilligerscentrale; </text:p>
                  </text:list-item>
                  <text:list-item text:style-override="id1-3-2-1-1-22-1-3-3">
                    <text:number>-</text:number>
                    <text:p text:style-name="al">De aanvrager zet diverse acties in om het bereik van de verschillende websites te vergroten. Hiervoor heeft zij in de aanvraag doelstellingen, activiteiten en resultaten geformuleerd die aannemelijk bijdragen aan het bereik van de verschillende websites; </text:p>
                  </text:list-item>
                  <text:list-item text:style-override="id1-3-2-1-1-22-1-3-4">
                    <text:number>-</text:number>
                    <text:p text:style-name="al">de aanvrager heeft bij aanvang van de activiteiten de beschikking over een netwerk van ca. 3.000 vrijwilligersorganisaties en maatschappelijke organisaties in Den Haag en de verschillende stadsdelen van Den Haag.;</text:p>
                  </text:list-item>
                  <text:list-item text:style-override="id1-3-2-1-1-22-1-3-5">
                    <text:number>-</text:number>
                    <text:p text:style-name="al">de aanvrager zet bij het uitvoeren van de activiteiten minimaal één accounthouder per stadsdeel. Deze accounthouder werkt al voor langere tijd in de stadsdelen en beschikt over voldoende kennis van de stadsdelen. Daarnaast heeft organisatie jaarlijks contact met ca. 750 organisaties vanuit de verschillende activiteiten en staat zo in goed contact met vrijwilligersorganisaties en maatschappelijke organisaties. De kennis van de lokale situatie in Den Haag blijkt uit een combinatie eerdere ervaring opgedaan door van gebiedsgerichte accounthouders, een groot aantal contactmomenten en meerdere evenementen.</text:p>
                  </text:list-item>
                </text:list>
              </text:list-item>
            </text:list>
            <text:list text:style-name="id1-3-2-1-1-23">
              <text:list-item text:style-override="id1-3-2-1-1-23-1">
                <text:number>2.</text:number>
                <text:p text:style-name="al">
                <text:span text:style-name="nadrukvet">Het adviseren en ondersteunen van vrijwilligersorganisaties en maatschappelijke organisaties</text:span>
              </text:p>
                <text:list text:style-name="id1-3-2-1-1-23-1-3">
                  <text:list-item text:style-override="id1-3-2-1-1-23-1-3-1">
                    <text:number>-</text:number>
                    <text:p text:style-name="al">de aanvrager voert de afgelopen jaren ca. 1000 advies of ondersteuningstrajecten uit voor vrijwilligersorganisaties en maatschappelijke organisaties. Deelnemende organisaties beoordelen deze advisering en ondersteuning met gemiddeld een 8. Het is daarmee aannemelijk dat het aanbod aansluit op de behoefte. Voor het in kaart brengen van de advies/ondersteuningsbehoefte heeft Stichting PEP een methodische werkwijze ontwikkeld;</text:p>
                  </text:list-item>
                  <text:list-item text:style-override="id1-3-2-1-1-23-1-3-2">
                    <text:number>-</text:number>
                    <text:p text:style-name="al">de aanvrager organiseert een maatschappelijke beursvloer waarbij meer dan 80 maatschappelijke organisaties en ruim 60 bedrijven samenkomen. Doel van de maatschappelijke beursvloer is hoe bedrijven met een SROI-verplichting kunnen bijdragen aan de activiteiten van de maatschappelijke organisaties. In 2025 zijn in totaal 218 matches gemaakt met een geschatte maatschappelijke waarde van € 832.000,-</text:p>
                  </text:list-item>
                  <text:list-item text:style-override="id1-3-2-1-1-23-1-3-3">
                    <text:number>-</text:number>
                    <text:p text:style-name="al">de aanvrager heeft meerdere jaren ervaring met het begeleiden van vrijwilligersorganisaties en maatschappelijke organisaties en is bekend met de vereisten voor certificering van het Haags Keurmerk voor Vrijwilligersorganisaties (HKV). Zij hebben een methodische werkwijze ontwikkeld om organisaties hierbij te ondersteunen en beschikken over voldoende capaciteit, kunde en de bevoegdheid om minimaal 20 organisaties te begeleiden en certificeren;</text:p>
                  </text:list-item>
                  <text:list-item text:style-override="id1-3-2-1-1-23-1-3-4">
                    <text:number>-</text:number>
                    <text:p text:style-name="al">de aanvrager beschikt over vier adviseurs in bezit van een licentie Vrijwillige Inzet Goed Geregeld en zijn daarmee bevoegd en hebben voldoende capaciteit om minimaal 12 vrijwilligersorganisaties en maatschappelijke organisaties te begeleiden in het behalen van het certificaat Vrijwillige Inzet Goed Geregeld;</text:p>
                  </text:list-item>
                  <text:list-item text:style-override="id1-3-2-1-1-23-1-3-5">
                    <text:number>-</text:number>
                    <text:p text:style-name="al">de aanvrager heeft een aanpak op relatiemanagement met samenwerkingspartners en levert actief inspanning om de contacten met lokale en landelijke samenwerkingspartners te onderhouden. Deze aanpak ziet op samenwerking met de gemeente, welzijnsorganisaties, aanbieders van trainingen en vrijwilligerscentrales; </text:p>
                  </text:list-item>
                </text:list>
              </text:list-item>
              <text:list-item text:style-override="id1-3-2-1-1-23-2">
                <text:number>3.</text:number>
                <text:p text:style-name="al">
                <text:span text:style-name="nadrukvet">Het koppelen van vrijwilligers aan vrijwilligersorganisaties en maatschappelijke organisaties</text:span>
              </text:p>
                <text:list text:style-name="id1-3-2-1-1-23-2-3">
                  <text:list-item text:style-override="id1-3-2-1-1-23-2-3-1">
                    <text:number>-</text:number>
                    <text:p text:style-name="al">de aanvrager heeft in 2024 en 2025 ruim 4.000 matches gerealiseerd tussen potentiële vrijwilligers en maatschappelijke organisaties of vrijwilligersorganisaties, waardoor potentiële vrijwilligers vrijwilligerswerk zijn gaan doen. Het is daarmee aannemelijk dat aanvrager in staat is om minimaal 3.000 potentiële vrijwilligers te koppelen aan vrijwilligerswerk;</text:p>
                  </text:list-item>
                  <text:list-item text:style-override="id1-3-2-1-1-23-2-3-2">
                    <text:number>-</text:number>
                    <text:p text:style-name="al">de aanvrager heeft in 2024 en 2025 meer dan 15 vrijwilligers geïnteresseerd in een bestuursfunctie gekoppeld aan een vrijwilligersorganisatie of maatschappelijke organisatie die aan de slag zijn gegaan als bestuurder voor de organisatie. Het is daarmee voldoende aannemelijk dat de aanvrager in staat is om deze matches te realiseren;</text:p>
                  </text:list-item>
                  <text:list-item text:style-override="id1-3-2-1-1-23-2-3-3">
                    <text:number>-</text:number>
                    <text:p text:style-name="al">de aanvrager heeft in 2024 en 2025 een stedelijke vrijwilligersmarkt georganiseerd met een bereik van meer dan 2.000 potentiële vrijwilligers en meer dan 100 maatschappelijke organisaties. Het plan van aanpak maakt daarnaast voldoende duidelijk dat ze in staat zijn een evenement te organiseren van deze grootte waarmee vrijwilligers worden geactiveerd om vrijwilligerswerk te doen;</text:p>
                  </text:list-item>
                  <text:list-item text:style-override="id1-3-2-1-1-23-2-3-4">
                    <text:number>-</text:number>
                    <text:p text:style-name="al">de aanvrager heeft meerdere fysieke evenementen georganiseerd in zowel 2024 als 2025 waarbij potentiële niet Nederlandstalige vrijwilligers met vrijwilligersorganisaties en maatschappelijke organisaties in contact komen. Aan deze activiteiten hebben in zowel 2024 als in 2025 circa 400 potentiële vrijwilligers en ruim 30 organisaties deelgenomen. Uit eerdere ervaring en het plan van aanpak is het aannemelijk dat de aanvrager in staat is om dergelijke evenementen te organiseren; </text:p>
                  </text:list-item>
                </text:list>
              </text:list-item>
              <text:list-item text:style-override="id1-3-2-1-1-23-3">
                <text:number>4.</text:number>
                <text:p text:style-name="al">
                <text:span text:style-name="nadrukvet">Het ontwikkelen en kosteloos aanbieden van trainingen aan vrijwilligers, mantelzorgers, vrijwilligersorganisaties en maatschappelijke organisaties</text:span>
              </text:p>
                <text:list text:style-name="id1-3-2-1-1-23-3-3">
                  <text:list-item text:style-override="id1-3-2-1-1-23-3-3-1">
                    <text:number>-</text:number>
                    <text:p text:style-name="al">via de website denhaagdoetacademie.nl biedt de aanvrager jaarlijks ruim 300 trainingen aan vanuit de eigen organisatie en georganiseerd door 41 externe partners. Daarnaast organiseert de aanvrager jaarlijks ruim 130 trainingen voor 1.800 deelnemers. De trainingen georganiseerd door de aanvrager worden door deelnemers gemiddeld beoordeeld met een 8. De aanvrager maakt daarmee aannemelijk dat zij bij aanvang van de activiteiten een trainingsaanbod kunnen bieden dat voldoet aan de gestelde criteria.</text:p>
                  </text:list-item>
                </text:list>
              </text:list-item>
              <text:list-item text:style-override="id1-3-2-1-1-23-4">
                <text:number>5.</text:number>
                <text:p text:style-name="al">
                <text:span text:style-name="nadrukvet">Overige criteria</text:span>
              </text:p>
                <text:list text:style-name="id1-3-2-1-1-23-4-3">
                  <text:list-item text:style-override="id1-3-2-1-1-23-4-3-1">
                    <text:number>-</text:number>
                    <text:p text:style-name="al">de aanvrager betreft een rechtspersoon zonder winstoogmerk met een ANBI-status;</text:p>
                  </text:list-item>
                  <text:list-item text:style-override="id1-3-2-1-1-23-4-3-2">
                    <text:number>-</text:number>
                    <text:p text:style-name="al">de aanvrager heeft als doel 1. De stichting heeft ten doel: het bevorderen van de participatie en emancipatie van Haagse burgers, en verder al hetgeen daarmee verband houdt of daartoe bevorderlijk kan zijn, alles in de ruimste zin van het woord. Daarmee is het doel van de aanvrager te verenigen met het doel van de subsidie. </text:p>
                  </text:list-item>
                  <text:list-item text:style-override="id1-3-2-1-1-23-4-3-3">
                    <text:number>-</text:number>
                    <text:p text:style-name="al">de aanvrager heeft sinds 2015 ervaring met de genoemde activiteiten en kan dit aantonen;</text:p>
                  </text:list-item>
                  <text:list-item text:style-override="id1-3-2-1-1-23-4-3-4">
                    <text:number>-</text:number>
                    <text:p text:style-name="al">de aanvrager is bij aanvang van de aangesloten bij de landelijke branchevereniging Vrijwilligerswerk NL.</text:p>
                  </text:list-item>
                </text:list>
              </text:list-item>
            </text:list>
            <text:p text:style-name="common-al">Gelet op bovenstaande stelt de gemeente zich op het standpunt dat er maar één serieuze gegadigde is die in aanmerking komt voor de subsidie voor de eerder genoemde activiteiten. Uiterlijk in 2030 zal opnieuw worden onderzocht of er meerdere gegadigden zijn.</text:p>
            <text:p text:style-name="common-al">
            <text:span text:style-name="nadrukvet">Termijn voor reactie </text:span>
          </text:p>
            <text:p text:style-name="common-al">Iedere serieuze gegadigde die, met inachtneming van de bovenstaande criteria en motivering, een rechtens te honoreren belang heeft en zich niet kan verenigen met deze voorgenomen subsidieverlening dient zich binnen acht weken na deze publicatie op www.overheid.nl te melden bij het college van burgemeester en wethouders van Den Haag door een bericht te sturen aan <text:a xlink:href="mailto:Csbadvies@denhaag.nlm" xlink:type="simple"><text:span text:style-name="nadrukondlijn">Csbadvies@denhaag.nl</text:span></text:a> met een afschrift aan <text:a xlink:href="mailto:Colin.crooks@denhaag.nl" xlink:type="simple"><text:span text:style-name="nadrukondlijn">Colin.crooks@denhaag.nl</text:span></text:a>.</text:p>
            <text:p text:style-name="common-al">Dit bericht waarin u uw interesse kenbaar maakt bevat in ieder geval concreet gemotiveerd waarom u, op grond van objectieve, toetsbare en redelijke criteria aanspraak kunt maken op de te verlenen subsidie.</text:p>
            <text:p text:style-name="common-al">Wanneer één of meerdere partijen als serieuze gegadigde kunnen worden aangemerkt op grond van de eerder gestelde objectieve, toetsbare en redelijke criteria besluit het college op grond van de aangeleverde informatie gemotiveerd of, op welke wijze, en aan welke partij de subsidie zal worden verleend.</text:p>
            <text:p text:style-name="common-al">
            <text:span text:style-name="nadrukvet">Nadere informatie </text:span>
          </text:p>
            <text:p text:style-name="common-al">Voor eventuele vragen kunt u contact opnemen met Colin Crooks via <text:a xlink:href="mailto:Colin.crooks@denhaag.nl" xlink:type="simple"><text:span text:style-name="nadrukondlijn">Colin.crooks@denhaag.nl</text:span></text:a>. </text:p>
            <text:p text:style-name="last-al"/>
            <text:p text:style-name="tekst_bottom"/>
          </text:section>
        </text:section>
        <text:section text:name="zakelijke-mededeling-sluiting_id1-3-2-2" text:style-name="zakelijke-mededeling-sluiting">
          <text:section text:name="ondertekening_id1-3-2-2-1">
            <text:p><text:span text:style-name="functie">Namens burgemeester en wethouders van Den Haag</text:span></text:p>
          </text:section>
          <text:section text:name="ondertekening_id1-3-2-2-2">
            <text:p><text:span text:style-name="functie"/></text:p>
            <text:p><text:span text:style-name="functie">Léon Munier</text:span></text:p>
            <text:p><text:span text:style-name="functie">Domeinmanager Sociale basis OCW- Stad en Bestuu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47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7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7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Bestuur | Organisatie en beleid</meta:user-defined>
    <meta:user-defined meta:name="OVERHEIDop.Rubriek/DC.type">andere beschikking</meta:user-defined>
    <dc:language>nl</dc:language>
    <meta:user-defined meta:name="OVERHEIDop.locatietype/OVERHEIDop.gebiedsmarkering">Gemeente</meta:user-defined>
    <meta:user-defined meta:name="DC.title">Voornemen tot verlenen begrotingssubsidie aan Stichting PEP Den Haag Participatie Emancipatie Professionals</meta:user-defined>
    <meta:user-defined meta:name="DCTERMS.W3CDTF/DCTERMS.available">2026-08-27</meta:user-defined>
    <meta:user-defined meta:name="DCTERMS.W3CDTF/OVERHEIDop.jaargang">2026</meta:user-defined>
    <meta:user-defined meta:name="OVERHEIDop.publicationIssue">402474</meta:user-defined>
    <meta:user-defined meta:name="OVERHEIDop.GmbID/DC.identifier">gmb-2026-402474</meta:user-defined>
    <meta:user-defined meta:name="OVERHEIDop.versieInformatie"/>
  </office:meta>
</office:document-meta>
</file>