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toestemming geluidhinder, 26-9, Ter Aar (kern Langeraar), Langeraarseweg 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geraarseweg 4A, Ter Aar (kern Langeraar) - toestemming is verleend voor geluidhinder op 26 september 2026, van 14.00 tot 23.30 uur - verzonden 24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4024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Besluit op aanvraag toestemming geluidhinder, 26-9, Ter Aar (kern Langeraar), Langeraarseweg 4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73</meta:user-defined>
    <meta:user-defined meta:name="OVERHEIDop.GmbID/DC.identifier">gmb-2026-402473</meta:user-defined>
    <meta:user-defined meta:name="OVERHEIDop.versieInformatie"/>
  </office:meta>
</office:document-meta>
</file>