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slopen van een aanbouw aan Bachstraat 24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Bachstraat 24, het slopen van een aanbouw, ontvangen 17-8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slopen van een aanbouw aan Bachstraat 24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69</meta:user-defined>
    <meta:user-defined meta:name="OVERHEIDop.GmbID/DC.identifier">gmb-2026-402469</meta:user-defined>
    <meta:user-defined meta:name="OVERHEIDop.versieInformatie"/>
  </office:meta>
</office:document-meta>
</file>