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eermontkade 3 1011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innemen van een ligplaats van een woonark met drijvend terras en toegangsvoorziening</text:p>
            <text:p text:style-name="common-al">Besluit: verleend</text:p>
            <text:p text:style-name="common-al">Besluit verzonden op: 19-08-2026</text:p>
            <text:p text:style-name="common-al">Zaakadres: Meermontkade 3 1011AD Amsterdam (huisnummerbesluit Meermontkade 225)</text:p>
            <text:p text:style-name="common-al">Zaaknummer: Z2026-017255</text:p>
            <text:p text:style-name="common-al">DSO-nummer: 202604170183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7255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255</meta:user-defined>
    <meta:user-defined meta:name="DCTERMS.abstract">het innemen van een ligplaats van een woonark met drijvend terras en toegangsvoorziening</meta:user-defined>
    <dc:language>nl</dc:language>
    <meta:user-defined meta:name="DC.title">Besluit omgevingsvergunning reguliere procedure verleend Meermontkade 3 1011AD Amsterdam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162</meta:user-defined>
    <meta:user-defined meta:name="OVERHEIDop.publicationIssue">402460</meta:user-defined>
    <meta:user-defined meta:name="OVERHEIDop.GmbID/DC.identifier">gmb-2026-402460</meta:user-defined>
    <meta:user-defined meta:name="OVERHEIDop.versieInformatie"/>
  </office:meta>
</office:document-meta>
</file>