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het gebouw aan Hendrik Leemreizestraat 2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Hendrik Leemreizestraat 2, het uitbreiden van het gebouw, ingekomen 21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uitbreiden van het gebouw aan Hendrik Leemreizestraat 2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58</meta:user-defined>
    <meta:user-defined meta:name="OVERHEIDop.GmbID/DC.identifier">gmb-2026-402458</meta:user-defined>
    <meta:user-defined meta:name="OVERHEIDop.versieInformatie"/>
  </office:meta>
</office:document-meta>
</file>