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weede Jan Steenstraat 96D 1074C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van bergruimte naar woonruimte ter hoogte van de vierde verdieping en het samenvoegen van de derde- en de vierde verdieping tot een zelfstandige woning en het plaatsen van dakramen</text:p>
            <text:p text:style-name="common-al">Zaakadres: Tweede Jan Steenstraat 96D 1074CS Amsterdam</text:p>
            <text:p text:style-name="common-al">Datum ontvangst: 17-06-2026</text:p>
            <text:p text:style-name="common-al">Zaaknummer: Z2026-026720</text:p>
            <text:p text:style-name="common-al">DSO-nummer: 202606170202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4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720</meta:user-defined>
    <meta:user-defined meta:name="DCTERMS.abstract">het veranderen van bergruimte naar woonruimte ter hoogte van de vierde verdieping en het samenvoegen van de derde- en de vierde verdieping tot een &lt;&lt;=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weede Jan Steenstraat 96D 1074CS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55</meta:user-defined>
    <meta:user-defined meta:name="OVERHEIDop.GmbID/DC.identifier">gmb-2026-402455</meta:user-defined>
    <meta:user-defined meta:name="OVERHEIDop.versieInformatie"/>
  </office:meta>
</office:document-meta>
</file>