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twee tijdelijke kantoorunits aan Galileïstraat 21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Galileïstraat 21, het plaatsen van twee tijdelijke kantoorunits, ontvangen 18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twee tijdelijke kantoorunits aan Galileïstraat 21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49</meta:user-defined>
    <meta:user-defined meta:name="OVERHEIDop.GmbID/DC.identifier">gmb-2026-402449</meta:user-defined>
    <meta:user-defined meta:name="OVERHEIDop.versieInformatie"/>
  </office:meta>
</office:document-meta>
</file>