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ligplaatsvergunning  Nieuwe Achtergracht 69G 1018W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 Blue Moon aan de Nieuwe Achtergracht 69G</text:p>
            <text:p text:style-name="common-al">Besluit: </text:p>
            <text:p text:style-name="common-al">Besluit verzonden op: 24-08-2026</text:p>
            <text:p text:style-name="common-al">Zaakadres: Nieuwe Achtergracht 69G 1018WL Amsterdam</text:p>
            <text:p text:style-name="common-al">Zaaknummer: Z2026-03452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34521" xlink:type="simple">procesunitth.sdc@amsterdam.nl</text:a> en vermeld daarin: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44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521</meta:user-defined>
    <meta:user-defined meta:name="DCTERMS.abstract">Ligplaatsvergunning Woonboot Blue Moon aan de Nieuwe Achtergracht 69G</meta:user-defined>
    <dc:language>nl</dc:language>
    <meta:user-defined meta:name="OVERHEIDop.locatietype/OVERHEIDop.gebiedsmarkering">Punt</meta:user-defined>
    <meta:user-defined meta:name="DC.title">Besluit ligplaatsvergunning  Nieuwe Achtergracht 69G 1018WL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448</meta:user-defined>
    <meta:user-defined meta:name="OVERHEIDop.GmbID/DC.identifier">gmb-2026-402448</meta:user-defined>
    <meta:user-defined meta:name="OVERHEIDop.versieInformatie"/>
  </office:meta>
</office:document-meta>
</file>