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nieuw tuinhuis aan Clarissenstraat 16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Clarissenstraat 16, het bouwen van een nieuw tuinhuis, ontvangen 17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nieuw tuinhuis aan Clarissenstraat 16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47</meta:user-defined>
    <meta:user-defined meta:name="OVERHEIDop.GmbID/DC.identifier">gmb-2026-402447</meta:user-defined>
    <meta:user-defined meta:name="OVERHEIDop.versieInformatie"/>
  </office:meta>
</office:document-meta>
</file>