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Edelhertweg te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Edelhertweg te Lelystad, het kappen 16 houtopstanden en bosvak</text:span>
          </text:p>
            <text:p text:style-name="common-al">Wij hebben op 24 augustus 2026 een aanvraag omgevingsvergunning ontvangen voor het kappen 16 houtopstanden en bosvak, op Edelhertweg te Lelystad. De aanvraag heeft dossiernummer 09953673931.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24-08-2026. De gemeente neemt daarover waarschijnlijk voor 19-10-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40244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4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4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9953673931</meta:user-defined>
    <dc:language>nl</dc:language>
    <meta:user-defined meta:name="OVERHEIDop.locatietype/OVERHEIDop.gebiedsmarkering">Punt</meta:user-defined>
    <meta:user-defined meta:name="DC.title">Ontvangen aanvraag - Edelhertweg te Lelystad</meta:user-defined>
    <meta:user-defined meta:name="DCTERMS.W3CDTF/DCTERMS.available">2026-08-26</meta:user-defined>
    <meta:user-defined meta:name="DCTERMS.W3CDTF/OVERHEIDop.jaargang">2026</meta:user-defined>
    <meta:user-defined meta:name="OVERHEIDop.publicationIssue">402443</meta:user-defined>
    <meta:user-defined meta:name="OVERHEIDop.GmbID/DC.identifier">gmb-2026-402443</meta:user-defined>
    <meta:user-defined meta:name="OVERHEIDop.versieInformatie"/>
  </office:meta>
</office:document-meta>
</file>